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013-71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1 ª ZONA ELEITORAL</text:p>
          </table:table-cell>
          <table:table-cell office:value-type="string">
            <text:p>13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000009-34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2 ª ZONA ELEITORAL</text:p>
          </table:table-cell>
          <table:table-cell office:value-type="string">
            <text:p>14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012-86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1 ª ZONA ELEITORAL</text:p>
          </table:table-cell>
          <table:table-cell office:value-type="string">
            <text:p>14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8-4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02-68.2012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3/02/2012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800-97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1/01/201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54-23.201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14/10/201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600507-78.2020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22 ª ZONA ELEITORAL</text:p>
          </table:table-cell>
          <table:table-cell office:value-type="string">
            <text:p>25/11/2020</text:p>
          </table:table-cell>
          <table:table-cell office:value-type="string">
            <text:p>13/02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20063-70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8/01/2011</text:p>
          </table:table-cell>
          <table:table-cell office:value-type="string">
            <text:p>1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136-03.2018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2/1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352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39 ª ZONA ELEITORAL</text:p>
          </table:table-cell>
          <table:table-cell office:value-type="string">
            <text:p>09/11/2020</text:p>
          </table:table-cell>
          <table:table-cell office:value-type="string">
            <text:p>07/03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1-1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011-12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8/03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6-83.2015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0/03/2015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9-7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8-9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0-25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MIRIAM JÁCOME DE CARVALHO SIMÕ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3-89.2019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01/03/2019</text:p>
          </table:table-cell>
          <table:table-cell office:value-type="string">
            <text:p>23/04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7-29.2019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26/04/2019</text:p>
          </table:table-cell>
          <table:table-cell office:value-type="string">
            <text:p>23/04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04-72.201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9/01/201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8-3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1/01/201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9-15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7-0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2-53.200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28/01/200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35-4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MICHEL MASCARENHAS SILVA</text:p>
          </table:table-cell>
        </table:table-row>
        <table:table-row>
          <table:table-cell office:value-type="float" office:value="43768">
            <text:p>43768</text:p>
          </table:table-cell>
          <table:table-cell office:value-type="string">
            <text:p>0004679-25.201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5 ª ZONA ELEITORAL</text:p>
          </table:table-cell>
          <table:table-cell office:value-type="string">
            <text:p>09/08/2010</text:p>
          </table:table-cell>
          <table:table-cell office:value-type="string">
            <text:p>30/05/2023</text:p>
          </table:table-cell>
          <table:table-cell office:value-type="float" office:value="0">
            <text:p>0</text:p>
          </table:table-cell>
          <table:table-cell office:value-type="string">
            <text:p>ANTONIO BORJA DE ALMEIDA JUNIOR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600230-61.2021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310">
            <text:p>310</text:p>
          </table:table-cell>
          <table:table-cell office:value-type="string">
            <text:p>QuebSig</text:p>
          </table:table-cell>
          <table:table-cell office:value-type="string">
            <text:p>11 ª ZONA ELEITORAL</text:p>
          </table:table-cell>
          <table:table-cell office:value-type="string">
            <text:p>12/10/2021</text:p>
          </table:table-cell>
          <table:table-cell office:value-type="string">
            <text:p>05/06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600423-25.2020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7 ª ZONA ELEITORAL</text:p>
          </table:table-cell>
          <table:table-cell office:value-type="string">
            <text:p>16/11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IRIAM JÁCOME DE CARVALHO SIMÕ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48-72.2019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10/09/2019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79-4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4-9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CLEANTO FORTUNATO DA SILV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6-89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08/12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00076-80.2018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7/11/2018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17-52.2015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4/12/2015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7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5-6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7/08/2020</text:p>
          </table:table-cell>
          <table:table-cell office:value-type="string">
            <text:p>1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16-67.2015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21/10/2015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0-4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4-76.200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28/01/2000</text:p>
          </table:table-cell>
          <table:table-cell office:value-type="string">
            <text:p>31/07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1-27.2016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07/03/2016</text:p>
          </table:table-cell>
          <table:table-cell office:value-type="string">
            <text:p>07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8-82.2017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6/03/2017</text:p>
          </table:table-cell>
          <table:table-cell office:value-type="string">
            <text:p>07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6248-89.201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10/2010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71-88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72-73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3-29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051-78.2019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05/07/2019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EDUARDO NERI NEGREIR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24-30.2018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2 ª ZONA ELEITORAL</text:p>
          </table:table-cell>
          <table:table-cell office:value-type="string">
            <text:p>19/12/2018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03-1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7-77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9/12/2018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14216-87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05/01/201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1-49.2016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7/2016</text:p>
          </table:table-cell>
          <table:table-cell office:value-type="string">
            <text:p>12/09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59-8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1/06/2021</text:p>
          </table:table-cell>
          <table:table-cell office:value-type="string">
            <text:p>19/09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182-74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2/10/2016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3-71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20-4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54-0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6506-7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8/06/2009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4-23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20-16.2021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09/04/2021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DANIELA DO NASCIMENTO COSM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3-3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02-27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3-14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6-90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1-6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12169-14.2007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2/01/2007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7-6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28/05/2019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7-0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7/1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7-66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8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50-6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08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5-96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CARMEN VERONICA CALAFANG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