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16">
            <text:p>43716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'PLENÁRIO'</text:p>
          </table:table-cell>
          <table:table-cell office:value-type="string">
            <text:p>24/11/2021</text:p>
          </table:table-cell>
          <table:table-cell office:value-type="string">
            <text:p>28/04/2023</text:p>
          </table:table-cell>
          <table:table-cell office:value-type="float" office:value="1">
            <text:p>1</text:p>
          </table:table-cell>
          <table:table-cell office:value-type="string">
            <text:p>TICIANA MARIA DELGADO NOBR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4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14/02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20/11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JOSE HERVAL SAMPAIO JUNIOR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JOSE HERVAL SAMPAIO JUNIOR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74-42.2018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7 ª ZONA ELEITORAL</text:p>
          </table:table-cell>
          <table:table-cell office:value-type="string">
            <text:p>29/11/2018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19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6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19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16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15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15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14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6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6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2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9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18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GABRIELLA EDVANDA MARQUES FÉLIX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3/10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8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BRUNO MONTENEGRO RIBEIRO DAN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14/09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10/08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26/10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15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15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26/10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UEFLA FERNANDA DUARTE FERNANDE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23/05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6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11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11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FLAVIO ROBERTO PESSOA DE MORAIS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FLAVIO ROBERTO PESSO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11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24/11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8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20/10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2/02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2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17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17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2/02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ARTHUR BERNARDO MAIA DO NASCIMEN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14/03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13/1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15/06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28/07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26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2/10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6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7/10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10/1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10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9/1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6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9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12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7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9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8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18/04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9/01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8/02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