
<file path=META-INF/manifest.xml><?xml version="1.0" encoding="utf-8"?>
<!DOCTYPE manifest  PUBLIC '-//OpenOffice.org//DTD Manifest 1.0//EN'  'Manifest.dtd'>
<manifest:manifest xmlns:manifest="urn:oasis:names:tc:opendocument:xmlns:manifest:1.0">
  <manifest:file-entry manifest:media-type="application/vnd.oasis.opendocument.spreadsheet" manifest:full-path="/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table="urn:oasis:names:tc:opendocument:xmlns:table:1.0" xmlns:text="urn:oasis:names:tc:opendocument:xmlns:text:1.0" xmlns:oooc="http://openoffice.org/2004/calc" xmlns:style="urn:oasis:names:tc:opendocument:xmlns:style:1.0" xmlns:fo="urn:oasis:names:tc:opendocument:xmlns:xsl-fo-compatible:1.0" xmlns:number="urn:oasis:names:tc:opendocument:xmlns:datastyle:1.0" xmlns:xlink="http://www.w3.org/1999/xlink">
  <office:body>
    <office:spreadsheet>
      <table:table table:name="indicadores">
        <table:table-row>
          <table:table-cell office:value-type="string">
            <text:p>codigo_serventia</text:p>
          </table:table-cell>
          <table:table-cell office:value-type="string">
            <text:p>nr_unico</text:p>
          </table:table-cell>
          <table:table-cell office:value-type="string">
            <text:p>grau</text:p>
          </table:table-cell>
          <table:table-cell office:value-type="string">
            <text:p>origem</text:p>
          </table:table-cell>
          <table:table-cell office:value-type="string">
            <text:p>cod_classe_cnj</text:p>
          </table:table-cell>
          <table:table-cell office:value-type="string">
            <text:p>classe_sigla</text:p>
          </table:table-cell>
          <table:table-cell office:value-type="string">
            <text:p>serventia_descricao</text:p>
          </table:table-cell>
          <table:table-cell office:value-type="string">
            <text:p>data_autuacao</text:p>
          </table:table-cell>
          <table:table-cell office:value-type="string">
            <text:p>data</text:p>
          </table:table-cell>
          <table:table-cell office:value-type="string">
            <text:p>tipo_decisao</text:p>
          </table:table-cell>
          <table:table-cell office:value-type="string">
            <text:p>magistrado_nom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5-8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14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1/12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5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12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803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3/11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4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93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89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8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7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6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5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4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3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2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71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9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8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7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6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5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4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3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2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60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9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7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4-3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2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50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8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3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42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8-7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7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6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5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3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2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1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30-0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8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6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5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3-1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1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20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6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15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9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7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6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4-0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700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7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4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92-8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4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3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2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1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80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9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8-0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7-2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6-3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5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4-6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3-8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2-9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1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70-2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9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8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7-7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6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5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4-2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3-3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2-5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2-2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1-4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60-8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60-56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9-71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8-1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7-04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6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6-1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5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4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54-49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3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2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1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50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9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8-6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8-42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7-8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7-57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7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6-9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5-1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4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1-5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40-9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40-6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9-80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8-95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8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6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6-28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5-6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5-4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633-73.2020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04/12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31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8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3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2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20-0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9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8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7-4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5-7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4-9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3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2-2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10-5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9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8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6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603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8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93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9-8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8-9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7-1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6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4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82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81-1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7/11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74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73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27">
            <text:p>11527</text:p>
          </table:table-cell>
          <table:table-cell office:value-type="string">
            <text:p>AIJE</text:p>
          </table:table-cell>
          <table:table-cell office:value-type="string">
            <text:p>13 ª ZONA ELEITORAL</text:p>
          </table:table-cell>
          <table:table-cell office:value-type="string">
            <text:p>25/11/2020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9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8-0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4-6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564-62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6/10/2020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62-9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9-4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7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5-0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4-2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3-3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52-5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8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48-2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7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7-3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6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5-6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4-3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2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2-0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1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1-2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40-9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40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9-5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9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9-1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8-2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7-8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7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5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5-2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4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4-3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33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3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6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2-6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1-7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1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30-9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30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9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8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8-2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7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7-45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7-4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6-5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6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5-7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5-2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4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3-5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2-7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2-1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1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21-3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520-5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6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20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9-6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8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7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6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6-1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5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4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4-4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3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2-7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2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11-86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1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10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9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9-1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8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8-3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7-4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7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6-6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6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5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3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2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1-4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500-5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500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9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8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7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6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6-2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5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94-5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4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3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90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90-18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9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9-2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8-4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8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7-5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7-1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6-73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6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5-88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5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4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84-1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81-51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80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9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7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7-1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6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5-4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5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4-5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4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3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72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6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72-8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4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70-7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69-6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31/12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8-1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7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6-4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5-5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4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3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63-6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5/12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1-6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61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60-75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459-90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2/10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9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8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7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6-9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56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5-1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54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02/12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3-4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2-5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52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06/11/2020</text:p>
          </table:table-cell>
          <table:table-cell office:value-type="string">
            <text:p>28/07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1-7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50-8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9-0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6-5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5-6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4-8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41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54 ª ZONA ELEITORAL</text:p>
          </table:table-cell>
          <table:table-cell office:value-type="string">
            <text:p>28/10/2020</text:p>
          </table:table-cell>
          <table:table-cell office:value-type="string">
            <text:p>15/06/2023</text:p>
          </table:table-cell>
          <table:table-cell/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40-4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9-5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9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8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36-5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6-0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5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4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3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32-4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31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30-9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9-1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7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4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4-69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3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2-2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3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21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21-1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9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19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8-8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18-31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7-9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7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6-8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6-1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5-7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5-3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15-0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4-4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3-6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413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2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1-9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410-44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10-0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9-2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9-0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6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8-3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6-6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5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5-8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4-9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4-7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403-6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3-1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2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402-1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1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401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400-6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9-7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9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8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7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6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95-52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5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4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94-34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3-6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92-8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91-7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6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9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8-4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7-6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6-7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386-71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25">
            <text:p>12625</text:p>
          </table:table-cell>
          <table:table-cell office:value-type="string">
            <text:p>DR</text:p>
          </table:table-cell>
          <table:table-cell office:value-type="string">
            <text:p>15 ª ZONA ELEITORAL</text:p>
          </table:table-cell>
          <table:table-cell office:value-type="string">
            <text:p>09/11/2020</text:p>
          </table:table-cell>
          <table:table-cell office:value-type="string">
            <text:p>18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5-9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85-7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85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85-08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4-1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3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3-2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2-4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1-5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81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80-70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9-8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4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8-0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7-1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6-3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5-4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4-6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74-3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2-9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3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72-42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5/10/2020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70-2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9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369-87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4/10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369-54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6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7-7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6-8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5-0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6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4-1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3-3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2-4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1-6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360-7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3/10/2020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7-9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57-0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5/10/2020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56-1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8-39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45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5/10/2020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343-9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5/10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331-65.2020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 ª ZONA ELEITORAL</text:p>
          </table:table-cell>
          <table:table-cell office:value-type="string">
            <text:p>25/10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22-4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4/10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6-3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314-6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4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306-93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3/10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7-6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3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6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4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5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4-1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11/12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93-2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09/12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288-6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3/10/2020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16">
            <text:p>43716</text:p>
          </table:table-cell>
          <table:table-cell office:value-type="string">
            <text:p>0600266-39.2021.6.20.0000</text:p>
          </table:table-cell>
          <table:table-cell office:value-type="float" office:value="2">
            <text:p>2</text:p>
          </table:table-cell>
          <table:table-cell office:value-type="string">
            <text:p>pje2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'PLENÁRIO'</text:p>
          </table:table-cell>
          <table:table-cell office:value-type="string">
            <text:p>24/11/2021</text:p>
          </table:table-cell>
          <table:table-cell office:value-type="string">
            <text:p>28/04/2023</text:p>
          </table:table-cell>
          <table:table-cell office:value-type="float" office:value="1">
            <text:p>1</text:p>
          </table:table-cell>
          <table:table-cell office:value-type="string">
            <text:p>TICIANA MARIA DELGADO NOBR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61-2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4-2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251-59.2020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5/10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50-8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6-5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5-6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41-3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37-15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5/12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4-3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2-6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30-9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229-80.2019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11/2019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9-1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8-3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7-6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6-83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6-61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5-98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5-7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25-69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 ª ZONA ELEITORAL</text:p>
          </table:table-cell>
          <table:table-cell office:value-type="string">
            <text:p>02/12/2021</text:p>
          </table:table-cell>
          <table:table-cell office:value-type="string">
            <text:p>14/02/2023</text:p>
          </table:table-cell>
          <table:table-cell/>
          <table:table-cell office:value-type="string">
            <text:p>MADSON OTTONI DE ALMEIDA RODRIGU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225-58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6 ª ZONA ELEITORAL</text:p>
          </table:table-cell>
          <table:table-cell office:value-type="string">
            <text:p>29/09/2020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4-16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3-3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6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3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6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221-61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20-5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218-77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13/10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8-6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5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7-0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6-9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3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3-4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2-7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2-5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1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1-7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10-8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10-1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9-0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8-21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7-5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7-3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6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206-22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26 ª ZONA ELEITORAL</text:p>
          </table:table-cell>
          <table:table-cell office:value-type="string">
            <text:p>15/10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5-85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4-0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3-96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2-3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8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202-1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201-4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9-78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9-5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8-93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8-74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7-89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196-5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3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95-34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2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5-2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94-5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20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4-3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3-5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2-67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91-82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9-1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6-6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15/07/2021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5-75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4-90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83-7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3-0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82-72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2-3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2-2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1-5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4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81-3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9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80-6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9-80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9-68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3/06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9-3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8-95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28">
            <text:p>43728</text:p>
          </table:table-cell>
          <table:table-cell office:value-type="string">
            <text:p>0600178-83.2021.6.20.000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 ª ZONA ELEITORAL</text:p>
          </table:table-cell>
          <table:table-cell office:value-type="string">
            <text:p>22/06/2021</text:p>
          </table:table-cell>
          <table:table-cell office:value-type="string">
            <text:p>20/11/2023</text:p>
          </table:table-cell>
          <table:table-cell office:value-type="float" office:value="0">
            <text:p>0</text:p>
          </table:table-cell>
          <table:table-cell office:value-type="string">
            <text:p>RIVALDO PEREIRA NE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7-6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7-1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6-57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6-28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175-72.2020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5/10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5-4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30/06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74-0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13/10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3-73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8/06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2-4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1-6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70-7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70-24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8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24">
            <text:p>43724</text:p>
          </table:table-cell>
          <table:table-cell office:value-type="string">
            <text:p>0600170-21.2021.6.20.000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 ª ZONA ELEITORAL</text:p>
          </table:table-cell>
          <table:table-cell office:value-type="string">
            <text:p>21/06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MADSON OTTONI DE ALMEIDA RODRIGU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8-0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9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5-5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5-4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65-0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2/10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4-5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64-5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3-88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3-8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63-6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0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2-9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12/08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2-8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62-81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3/07/2020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2-0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0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1-1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1-0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60-36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4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60-3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60-23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5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60-1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9-4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9-3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7-81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7-7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6-9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5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5-6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5-5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0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5-14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5-1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7/09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4-7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3/1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4-2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3/07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4-2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3/08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4-1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53-9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12/1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2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1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1-2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0/07/2021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50-89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50-8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50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50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9-9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1/08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9-0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9-0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8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8-2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0">
            <text:p>43770</text:p>
          </table:table-cell>
          <table:table-cell office:value-type="string">
            <text:p>0600148-19.2021.6.20.004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7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ARTHUR BERNARDO MAIA DO NASCIMENT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8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8-1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8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8-04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2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7-37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7-3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7-3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6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6-8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6-5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2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6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6-4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6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3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5-9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8 ª ZONA ELEITORAL</text:p>
          </table:table-cell>
          <table:table-cell office:value-type="string">
            <text:p>09/11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5-6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5-6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5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4-82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4-7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4-7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4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4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3-9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3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3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2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2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2-0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42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1-7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41-3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1/07/2021</text:p>
          </table:table-cell>
          <table:table-cell office:value-type="string">
            <text:p>02/02/2023</text:p>
          </table:table-cell>
          <table:table-cell/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1-2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1-2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1-0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8/10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40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40-7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40-4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40-3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40-2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40-2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2/08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9-6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9-5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9-5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9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5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9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8-8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8-75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8-6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8-6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8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8-2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2 ª ZONA ELEITORAL</text:p>
          </table:table-cell>
          <table:table-cell office:value-type="string">
            <text:p>23/12/2021</text:p>
          </table:table-cell>
          <table:table-cell office:value-type="string">
            <text:p>09/11/2023</text:p>
          </table:table-cell>
          <table:table-cell/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8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07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7-9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8/10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7-90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30/06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7-8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7-8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4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7-77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2/07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7-7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7-6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37-4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9/07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7-3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7-2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6-9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6-9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6-87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30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6-8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7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6-5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6-5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6-3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8/04/2023</text:p>
          </table:table-cell>
          <table:table-cell/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6-1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6-0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5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5-6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5-5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5-2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135-23.2021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5-1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5-1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135-10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21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4-87.2020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0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4-8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4-8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4-6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4-4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4-3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4-3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4-1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3-9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4/07/2021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3-9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32 ª ZONA ELEITORAL</text:p>
          </table:table-cell>
          <table:table-cell office:value-type="string">
            <text:p>08/1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33-7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0/10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3-5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3-5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3-49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3-4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3-2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33-0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2 ª ZONA ELEITORAL</text:p>
          </table:table-cell>
          <table:table-cell office:value-type="string">
            <text:p>25/08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2-7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2-6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32-64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3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2-6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2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2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2-0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1-8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1-8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1-7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1-5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600131-09.2021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6 ª ZONA ELEITORAL</text:p>
          </table:table-cell>
          <table:table-cell office:value-type="string">
            <text:p>09/11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30-9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30-9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30-80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30-7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30-4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30-4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30-3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30-16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12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30-0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9-89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9-5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9-5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9-4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6/11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9-2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9-1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9-1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9-0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8-9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0/10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8-8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2/08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8-7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7/2021</text:p>
          </table:table-cell>
          <table:table-cell office:value-type="string">
            <text:p>18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8-7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8-62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8-4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8-3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8-3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8-2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8-2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2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8-1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3/06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8-0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4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7-9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7-8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7-77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7-6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7-6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08/12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7-5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7-4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7-4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2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7-3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7-2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6-6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6-6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6-5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6-5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1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4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1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6-4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6-3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6-1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6-0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12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6-0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5-9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5-9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5-82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5-75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5-72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5-69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6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2/09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5-5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5-5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25-4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09/12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5-3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5-2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5-2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5-2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4-97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4-90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4-87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27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4-84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4-7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124-7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1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4-6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3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4-5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4-4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4-4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4-3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4-3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4-1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4-0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3-9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8/10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3-82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3-6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3-5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3-5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3-5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9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3-4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3-3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3-2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3-2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3-1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3-0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3-0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5/07/2021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2-97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2/07/2021</text:p>
          </table:table-cell>
          <table:table-cell office:value-type="string">
            <text:p>26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2-8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7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2-72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2-6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2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2-6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22-60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8/10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2-55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2-4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2-4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2-3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2-3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2-2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2-2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1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2-1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2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2-0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8/09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8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1-87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1-82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1-8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21-70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2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1-6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1-5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1-4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1-3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1-3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1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1-2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9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1-1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1-0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20-9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1/07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9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20-7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20-7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20-6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20-6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20-5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20-50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4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20-4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20-3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20-3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20-3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1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20-1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20-0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20-0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9-9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9-8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9-8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9-75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4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9-6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9-6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9-6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5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9-5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9-5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9-5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3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4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9-4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9-3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9-2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9-2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9-1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15/07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9-1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7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8-90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8-83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8-77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7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8-69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8-6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6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8-4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8-3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4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8-3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8-3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01/07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8-2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8-0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8-0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8-0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7-98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7-9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7-92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6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7-84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7-8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78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7-75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7-6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7-5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7-5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7-4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7-2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7-1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7-1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7-0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6-9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6-9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93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6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6-90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116-7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6-77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6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6-6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4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6-6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6-5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6-5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2/08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6-3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6-3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6-3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6-2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3/10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6-2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6-1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4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6-10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23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6-0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11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6-0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6-0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5-92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81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5-80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74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5-6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5-5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5-4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5-3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5-3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5-2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5-1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5-1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5-1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115-13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5-1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5-0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4/07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9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4-95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4-9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89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4-83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23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4-78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4-6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4-64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4-6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4-5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7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4-5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4-4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3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4-3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4-3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4-3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4-3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4-2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4-2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4-1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3-98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9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3-93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15/07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3-8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3-79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3-7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3-6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3-6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3-5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3-5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3-5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3-47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3-4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41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3-3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3-2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3-1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7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3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15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3-0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3-0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2-98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2-9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2-8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2-8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2-83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2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2-76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12-73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30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2-6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6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2-6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4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2-6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5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2-5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2-4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2-2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2-2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12-2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06/2021</text:p>
          </table:table-cell>
          <table:table-cell office:value-type="string">
            <text:p>25/09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2-2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7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2-1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01/07/2021</text:p>
          </table:table-cell>
          <table:table-cell office:value-type="string">
            <text:p>04/10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1-98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1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1-91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11-85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1-8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7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1-76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1-6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11-58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10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1-5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1-4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1-4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1-3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1-2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30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1-1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4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1-1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1-1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1 ª ZONA ELEITORAL</text:p>
          </table:table-cell>
          <table:table-cell office:value-type="string">
            <text:p>24/08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11-0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1-0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10-9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9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10-92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10-91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86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10-8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08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10-70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3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10-5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10-5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2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10-5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10-46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4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10-41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9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10-3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10-27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10-2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7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10-1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0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10-1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10-0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9-9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11/09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9-85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7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9-7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9-6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3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6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9-4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9-42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3/07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9-3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9-2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9-18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7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9-1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9-1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9-1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3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9-0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9-0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8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8-88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8-82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2/07/2021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8-6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8-4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5/07/2021</text:p>
          </table:table-cell>
          <table:table-cell office:value-type="string">
            <text:p>30/08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8-3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8-3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8-2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8-2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07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8-2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8-1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8-0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2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97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7-91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3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7-86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4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7-76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2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7-6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7-6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1</text:p>
          </table:table-cell>
          <table:table-cell office:value-type="string">
            <text:p>20/10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7-5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107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24/06/2021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7-4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4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7-4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2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7-3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7-34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107-3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1</text:p>
          </table:table-cell>
          <table:table-cell office:value-type="string">
            <text:p>2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7-1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7-0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7-0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6-91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1/07/2021</text:p>
          </table:table-cell>
          <table:table-cell office:value-type="string">
            <text:p>11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6-76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01/07/2021</text:p>
          </table:table-cell>
          <table:table-cell office:value-type="string">
            <text:p>0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6-69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21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6-6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5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6-55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6-5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49.2020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4/09/2020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6-3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6-2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9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6-2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6-2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6-1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6-0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5-9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5-91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5-84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5-7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5-70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1/07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5-69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5-4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1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5-3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2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5-3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1/07/2021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5-3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5-19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3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5-0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4-93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4-9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4-8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4-84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4-6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4-6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4-5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4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4-5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4-4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4-3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91">
            <text:p>43791</text:p>
          </table:table-cell>
          <table:table-cell office:value-type="string">
            <text:p>0600104-34.2021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8 ª ZONA ELEITORAL</text:p>
          </table:table-cell>
          <table:table-cell office:value-type="string">
            <text:p>21/06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DERSON SOLANO BATISTA DE MORAI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4-2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4-20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2/07/2021</text:p>
          </table:table-cell>
          <table:table-cell office:value-type="string">
            <text:p>03/04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4-14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4-1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4-09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1</text:p>
          </table:table-cell>
          <table:table-cell office:value-type="string">
            <text:p>15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4-0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103-93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7/05/2020</text:p>
          </table:table-cell>
          <table:table-cell office:value-type="string">
            <text:p>28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3-81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3-78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3-69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1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6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3-6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3-6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3-39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4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103-2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7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3-2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3/09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3-2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9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3-17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3-11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3-0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3-0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3-0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2-96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2-93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3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102-84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3/07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82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1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2-81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15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2-75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6">
            <text:p>43756</text:p>
          </table:table-cell>
          <table:table-cell office:value-type="string">
            <text:p>0600102-69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3 ª ZONA ELEITORAL</text:p>
          </table:table-cell>
          <table:table-cell office:value-type="string">
            <text:p>1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UEFLA FERNANDA DUARTE FERNANDE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2-5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2-4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2/09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2-3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15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102-26.2021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16/06/2021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2-2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2-1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2-1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97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1-96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2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1-90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101-84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15/07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101-65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4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1-63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1-5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101-54.2021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23/06/2021</text:p>
          </table:table-cell>
          <table:table-cell office:value-type="string">
            <text:p>08/09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1-3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1-3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1-3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15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1-3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1/07/2021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1-1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1-1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100-84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5/07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100-7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2/07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100-75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100-7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43 ª ZONA ELEITORAL</text:p>
          </table:table-cell>
          <table:table-cell office:value-type="string">
            <text:p>2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100-6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6/08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7">
            <text:p>43737</text:p>
          </table:table-cell>
          <table:table-cell office:value-type="string">
            <text:p>0600100-62.2021.6.20.001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4 ª ZONA ELEITORAL</text:p>
          </table:table-cell>
          <table:table-cell office:value-type="string">
            <text:p>30/06/2021</text:p>
          </table:table-cell>
          <table:table-cell office:value-type="string">
            <text:p>01/09/2023</text:p>
          </table:table-cell>
          <table:table-cell office:value-type="float" office:value="0">
            <text:p>0</text:p>
          </table:table-cell>
          <table:table-cell office:value-type="string">
            <text:p>PABLO DE OLIVEIRA SANT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100-5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4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100-48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100-47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100-2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100-2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15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100-1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100-1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100-0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9-90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9-89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9-8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9-8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9-6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6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9-63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9-6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5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9-4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9-3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21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9-3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9-2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9-2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7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8-8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8-5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8-5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8-4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5/07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8-4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6/2021</text:p>
          </table:table-cell>
          <table:table-cell office:value-type="string">
            <text:p>26/10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8-3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7">
            <text:p>43757</text:p>
          </table:table-cell>
          <table:table-cell office:value-type="string">
            <text:p>0600098-32.2021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4 ª ZONA ELEITORAL</text:p>
          </table:table-cell>
          <table:table-cell office:value-type="string">
            <text:p>30/06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VAGNOS KELLY FIGUEIREDO DE MEDEIRO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8-11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1/07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8-08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8-0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8-0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9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7-92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2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97-86.2020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5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7-74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3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7-72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15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7-71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7-6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7-6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4/07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7-5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7-5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7-3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7-2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1/07/2021</text:p>
          </table:table-cell>
          <table:table-cell office:value-type="string">
            <text:p>20/01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7-22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2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7-1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2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7-0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6-89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6-86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1</text:p>
          </table:table-cell>
          <table:table-cell office:value-type="string">
            <text:p>19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6-77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6-75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1/07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6-74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7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6-6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23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6-4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6-3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1/07/2021</text:p>
          </table:table-cell>
          <table:table-cell office:value-type="string">
            <text:p>24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6-3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4/11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6-2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6-1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6-1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5-92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5-90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95-89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23/06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5-83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0/06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5-6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5-5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5-4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5-3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95-2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1 ª ZONA ELEITORAL</text:p>
          </table:table-cell>
          <table:table-cell office:value-type="string">
            <text:p>25/06/2021</text:p>
          </table:table-cell>
          <table:table-cell office:value-type="string">
            <text:p>12/05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5-2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1/07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5-0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2/07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5-04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5/06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4-98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9/06/2021</text:p>
          </table:table-cell>
          <table:table-cell office:value-type="string">
            <text:p>10/05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4-77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4-73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4-6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4-5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4-4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4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4-4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4-37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4-2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1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4-20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94-19.2021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4/06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4-1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4-0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3-92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30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3-88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30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3-6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2/06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5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3-5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93-52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15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3-3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93-3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30/06/2021</text:p>
          </table:table-cell>
          <table:table-cell office:value-type="string">
            <text:p>11/07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3-25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5/07/2021</text:p>
          </table:table-cell>
          <table:table-cell office:value-type="string">
            <text:p>24/05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3-2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3-1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4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3-0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2-97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2-9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2-8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2-77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09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7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2-70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2-5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5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92-46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3/10/2021</text:p>
          </table:table-cell>
          <table:table-cell office:value-type="string">
            <text:p>17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2-3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1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2-31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2-2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2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2-19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1/08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2-0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9/06/2021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2-0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1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1-92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1-85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1-6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4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1-53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600091-46.2021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3/06/2021</text:p>
          </table:table-cell>
          <table:table-cell office:value-type="string">
            <text:p>09/08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1-3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91-34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1-2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1-21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7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91-19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0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91-16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1/07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1-15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1-1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1-0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90-82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4/09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90-70.2021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30/06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68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7/06/2021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90-5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7/06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90-4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8/06/2021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1">
            <text:p>43731</text:p>
          </table:table-cell>
          <table:table-cell office:value-type="string">
            <text:p>0600090-36.2021.6.20.000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8 ª ZONA ELEITORAL</text:p>
          </table:table-cell>
          <table:table-cell office:value-type="string">
            <text:p>24/06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VANESSA LYSANDRA FERNANDES NOGUEIRA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90-3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8/06/2021</text:p>
          </table:table-cell>
          <table:table-cell office:value-type="string">
            <text:p>22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90-2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4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90-2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90-1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90-0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90-0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9-97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9-95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4/06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9-6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9-55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9-4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9-3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9-2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9-1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14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9-15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30/06/2021</text:p>
          </table:table-cell>
          <table:table-cell office:value-type="string">
            <text:p>26/0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8-82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4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8-70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6/06/2021</text:p>
          </table:table-cell>
          <table:table-cell office:value-type="string">
            <text:p>18/07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8-64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9/06/2021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88-60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7/06/2021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8-5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3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8-5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8-4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8-3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8-3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3">
            <text:p>43743</text:p>
          </table:table-cell>
          <table:table-cell office:value-type="string">
            <text:p>0600088-30.2021.6.20.002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0 ª ZONA ELEITORAL</text:p>
          </table:table-cell>
          <table:table-cell office:value-type="string">
            <text:p>29/06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8-1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7-97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3/07/2021</text:p>
          </table:table-cell>
          <table:table-cell office:value-type="string">
            <text:p>25/05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7-7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7-6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7-5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3/07/2021</text:p>
          </table:table-cell>
          <table:table-cell office:value-type="string">
            <text:p>26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7-5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7-4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6/2021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7-30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8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81">
            <text:p>43781</text:p>
          </table:table-cell>
          <table:table-cell office:value-type="string">
            <text:p>0600087-28.2021.6.20.005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8 ª ZONA ELEITORAL</text:p>
          </table:table-cell>
          <table:table-cell office:value-type="string">
            <text:p>23/06/2021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CINTHIA CIBELE DINIZ DE MEDEIROS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6-91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30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6-8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6-8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6-70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6/05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6-6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6-6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86-45.2021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4/06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6-1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6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86-03.2021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3/06/2021</text:p>
          </table:table-cell>
          <table:table-cell office:value-type="string">
            <text:p>17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5-9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5-85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5-8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5-78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23/06/2021</text:p>
          </table:table-cell>
          <table:table-cell office:value-type="string">
            <text:p>27/11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4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8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85-31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5-3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2/07/2021</text:p>
          </table:table-cell>
          <table:table-cell office:value-type="string">
            <text:p>04/09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5-1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5-0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4-9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84-93.2021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3/05/2021</text:p>
          </table:table-cell>
          <table:table-cell office:value-type="string">
            <text:p>25/08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4-4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4-2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4-1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4-0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7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8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3-6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15/07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3-42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2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3-3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3-2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3-1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13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3-1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2-75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2-72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2-5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4/06/2021</text:p>
          </table:table-cell>
          <table:table-cell office:value-type="string">
            <text:p>01/11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2-54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4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2-51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2/07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2-4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2-3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2/07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1-90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81-87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5">
            <text:p>43765</text:p>
          </table:table-cell>
          <table:table-cell office:value-type="string">
            <text:p>0600081-69.2021.6.20.004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2 ª ZONA ELEITORAL</text:p>
          </table:table-cell>
          <table:table-cell office:value-type="string">
            <text:p>23/06/2021</text:p>
          </table:table-cell>
          <table:table-cell office:value-type="string">
            <text:p>06/04/2023</text:p>
          </table:table-cell>
          <table:table-cell office:value-type="float" office:value="0">
            <text:p>0</text:p>
          </table:table-cell>
          <table:table-cell office:value-type="string">
            <text:p>ITALO LOPES GONDIM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81-6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1-5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1-4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1-43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80-87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80-74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80-63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80-5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80-3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2/07/2021</text:p>
          </table:table-cell>
          <table:table-cell office:value-type="string">
            <text:p>10/08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80-0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30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9-9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9-8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3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9-78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5/07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9-47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21/07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9-3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10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79-31.2021.6.20.000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2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9-2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9/06/2021</text:p>
          </table:table-cell>
          <table:table-cell office:value-type="string">
            <text:p>31/10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9-2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9-0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28/06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8-8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8-6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8-39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78-38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5 ª ZONA ELEITORAL</text:p>
          </table:table-cell>
          <table:table-cell office:value-type="string">
            <text:p>27/06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8-3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30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78-20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1 ª ZONA ELEITORAL</text:p>
          </table:table-cell>
          <table:table-cell office:value-type="string">
            <text:p>23/06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8-1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8-0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7-75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2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7-5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20/04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7-50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9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7-2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1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7-2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7-1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7-0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6-92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15/07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6-80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2/08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6-4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6-3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2/07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6-2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5-95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5-84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4/07/2021</text:p>
          </table:table-cell>
          <table:table-cell office:value-type="string">
            <text:p>08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5-5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5-5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5-4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5-3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600074-95.2021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3/06/2021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4-74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4-5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0">
            <text:p>43750</text:p>
          </table:table-cell>
          <table:table-cell office:value-type="string">
            <text:p>0600074-25.2021.6.20.002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7 ª ZONA ELEITORAL</text:p>
          </table:table-cell>
          <table:table-cell office:value-type="string">
            <text:p>30/06/2021</text:p>
          </table:table-cell>
          <table:table-cell office:value-type="string">
            <text:p>27/09/2023</text:p>
          </table:table-cell>
          <table:table-cell office:value-type="float" office:value="0">
            <text:p>0</text:p>
          </table:table-cell>
          <table:table-cell office:value-type="string">
            <text:p>MARK CLARK SANTIAGO ANDRADE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4-1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3-89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3-82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3-71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3-2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2-86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2-8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2-53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2-4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2-0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15/07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71-6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1-5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1-2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0/09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1-1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1-0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8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70-7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70-62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3/07/2021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70-3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9/09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70-3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70-3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70-1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1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70-1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9-98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9-88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9-77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6 ª ZONA ELEITORAL</text:p>
          </table:table-cell>
          <table:table-cell office:value-type="string">
            <text:p>09/07/2020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9-52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0/06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9-34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9-2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8-67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9/06/2021</text:p>
          </table:table-cell>
          <table:table-cell office:value-type="string">
            <text:p>13/07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8-60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5/07/2021</text:p>
          </table:table-cell>
          <table:table-cell office:value-type="string">
            <text:p>13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68-49.2021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4/06/2021</text:p>
          </table:table-cell>
          <table:table-cell office:value-type="string">
            <text:p>19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8-44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8-0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7-75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06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7-31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7-2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7-2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5-8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5-5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4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5-5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65-40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21/07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4-6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3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4-6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4-3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4-23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4-0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3-82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2/07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3-81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1/07/2021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9">
            <text:p>43769</text:p>
          </table:table-cell>
          <table:table-cell office:value-type="string">
            <text:p>0600063-70.2020.6.20.004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6 ª ZONA ELEITORAL</text:p>
          </table:table-cell>
          <table:table-cell office:value-type="string">
            <text:p>07/07/2020</text:p>
          </table:table-cell>
          <table:table-cell office:value-type="string">
            <text:p>23/0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63-54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4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63-4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25/08/2020</text:p>
          </table:table-cell>
          <table:table-cell office:value-type="string">
            <text:p>19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3-2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62-97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02/07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2-96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0/07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2-67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2-3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82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0/08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1-75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1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61-68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1-4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9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61-2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10/07/2020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1-1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60-90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6/2021</text:p>
          </table:table-cell>
          <table:table-cell office:value-type="string">
            <text:p>0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60-6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30/06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60-66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13/12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60-6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60-2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4">
            <text:p>43774</text:p>
          </table:table-cell>
          <table:table-cell office:value-type="string">
            <text:p>0600059-81.2021.6.20.005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1 ª ZONA ELEITORAL</text:p>
          </table:table-cell>
          <table:table-cell office:value-type="string">
            <text:p>07/05/2021</text:p>
          </table:table-cell>
          <table:table-cell office:value-type="string">
            <text:p>21/11/2023</text:p>
          </table:table-cell>
          <table:table-cell office:value-type="float" office:value="0">
            <text:p>0</text:p>
          </table:table-cell>
          <table:table-cell office:value-type="string">
            <text:p>ODINEI WILSON DRAEGER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9-78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7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9-67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9-54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9/07/2020</text:p>
          </table:table-cell>
          <table:table-cell office:value-type="string">
            <text:p>04/05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9-45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9-44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1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9-0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8-98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0">
            <text:p>12630</text:p>
          </table:table-cell>
          <table:table-cell office:value-type="string">
            <text:p>RepEsp</text:p>
          </table:table-cell>
          <table:table-cell office:value-type="string">
            <text:p>18 ª ZONA ELEITORAL</text:p>
          </table:table-cell>
          <table:table-cell office:value-type="string">
            <text:p>01/03/2021</text:p>
          </table:table-cell>
          <table:table-cell office:value-type="string">
            <text:p>03/10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8-97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8-93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58-84.2020.6.20.003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2/08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8-59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4/07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8-2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8-16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28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7-3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31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7-31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6/2021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7-1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3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6-87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8/02/2021</text:p>
          </table:table-cell>
          <table:table-cell office:value-type="string">
            <text:p>29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6-78.2021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30/06/2021</text:p>
          </table:table-cell>
          <table:table-cell office:value-type="string">
            <text:p>12/09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6-53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7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6-3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56-26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2">
            <text:p>43762</text:p>
          </table:table-cell>
          <table:table-cell office:value-type="string">
            <text:p>0600056-02.2020.6.20.003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9 ª ZONA ELEITORAL</text:p>
          </table:table-cell>
          <table:table-cell office:value-type="string">
            <text:p>08/07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5-68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8/05/2021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5-55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5-4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3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31/07/2020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5-0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5-0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05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4-84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4-61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4-54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9/07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90">
            <text:p>43790</text:p>
          </table:table-cell>
          <table:table-cell office:value-type="string">
            <text:p>0600054-45.2020.6.20.006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7 ª ZONA ELEITORAL</text:p>
          </table:table-cell>
          <table:table-cell office:value-type="string">
            <text:p>13/07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FRANCISCO PEREIRA ROCHA JU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4-2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3-76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8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3-37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3-3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10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3-0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9/01/2021</text:p>
          </table:table-cell>
          <table:table-cell office:value-type="string">
            <text:p>16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3-0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52-56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2-5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52-52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2-50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2-1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2-16.2021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27/05/2021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1-6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30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51-6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3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1-3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1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51-1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1-0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50-83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66">
            <text:p>43766</text:p>
          </table:table-cell>
          <table:table-cell office:value-type="string">
            <text:p>0600050-80.2020.6.20.004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3 ª ZONA ELEITORAL</text:p>
          </table:table-cell>
          <table:table-cell office:value-type="string">
            <text:p>01/07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EMANUEL TELINO MONT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50-73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2/08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50-4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50-4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50-2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9-98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9-95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9-88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1/08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63">
            <text:p>43763</text:p>
          </table:table-cell>
          <table:table-cell office:value-type="string">
            <text:p>0600049-70.2021.6.20.004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0 ª ZONA ELEITORAL</text:p>
          </table:table-cell>
          <table:table-cell office:value-type="string">
            <text:p>21/07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FLAVIO ROBERTO PESSOA DE MORAI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9-68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8/07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9-63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9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6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9-48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9-3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5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9-2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9/01/2021</text:p>
          </table:table-cell>
          <table:table-cell office:value-type="string">
            <text:p>16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8-85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10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8-78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77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8-5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8-43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8-1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8-1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92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8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7-69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7-5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7-3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7-2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7-2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6-84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6-4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6-43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6-3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1/07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6-1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3/07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9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8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88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5-64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5-5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5-5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5-26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5-2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2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45-1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5 ª ZONA ELEITORAL</text:p>
          </table:table-cell>
          <table:table-cell office:value-type="string">
            <text:p>20/01/2021</text:p>
          </table:table-cell>
          <table:table-cell office:value-type="string">
            <text:p>13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1">
            <text:p>43741</text:p>
          </table:table-cell>
          <table:table-cell office:value-type="string">
            <text:p>0600045-02.2021.6.20.001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8 ª ZONA ELEITORAL</text:p>
          </table:table-cell>
          <table:table-cell office:value-type="string">
            <text:p>04/02/2021</text:p>
          </table:table-cell>
          <table:table-cell office:value-type="string">
            <text:p>10/02/2023</text:p>
          </table:table-cell>
          <table:table-cell office:value-type="float" office:value="0">
            <text:p>0</text:p>
          </table:table-cell>
          <table:table-cell office:value-type="string">
            <text:p>ANA MARIA MARINHO DE BRIT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79.2021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20/01/2021</text:p>
          </table:table-cell>
          <table:table-cell office:value-type="string">
            <text:p>10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4-76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4-6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4-4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09/10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4-4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1/07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4-1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4-12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6">
            <text:p>43786</text:p>
          </table:table-cell>
          <table:table-cell office:value-type="string">
            <text:p>0600043-91.2021.6.20.006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3 ª ZONA ELEITORAL</text:p>
          </table:table-cell>
          <table:table-cell office:value-type="string">
            <text:p>29/06/2021</text:p>
          </table:table-cell>
          <table:table-cell office:value-type="string">
            <text:p>28/11/2023</text:p>
          </table:table-cell>
          <table:table-cell office:value-type="float" office:value="0">
            <text:p>0</text:p>
          </table:table-cell>
          <table:table-cell office:value-type="string">
            <text:p>EDILSON CHAVES DE FREITA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3-88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8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43-8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3-63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3-61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07/07/2020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3-5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43-10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27/08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42-93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42-78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7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42-76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52 ª ZONA ELEITORAL</text:p>
          </table:table-cell>
          <table:table-cell office:value-type="string">
            <text:p>01/07/2020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2-75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42-71.2021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0/01/2021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7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2-4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2-3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2-06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3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8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1-6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1-51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3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41-21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19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40-76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0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64">
            <text:p>43764</text:p>
          </table:table-cell>
          <table:table-cell office:value-type="string">
            <text:p>0600040-08.2021.6.20.004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41 ª ZONA ELEITORAL</text:p>
          </table:table-cell>
          <table:table-cell office:value-type="string">
            <text:p>20/01/2021</text:p>
          </table:table-cell>
          <table:table-cell office:value-type="string">
            <text:p>06/02/2023</text:p>
          </table:table-cell>
          <table:table-cell office:value-type="float" office:value="0">
            <text:p>0</text:p>
          </table:table-cell>
          <table:table-cell office:value-type="string">
            <text:p>MAYANA NADAL SANT ANA ANDRADE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40-0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9-9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9-4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9-4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9-36.2021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69 ª ZONA ELEITORAL</text:p>
          </table:table-cell>
          <table:table-cell office:value-type="string">
            <text:p>08/03/2021</text:p>
          </table:table-cell>
          <table:table-cell office:value-type="string">
            <text:p>08/02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9-3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9/07/2020</text:p>
          </table:table-cell>
          <table:table-cell office:value-type="string">
            <text:p>25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9-1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96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8-56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8-3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8-11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29 ª ZONA ELEITORAL</text:p>
          </table:table-cell>
          <table:table-cell office:value-type="string">
            <text:p>11/08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38-0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19/08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37-71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20/01/2021</text:p>
          </table:table-cell>
          <table:table-cell office:value-type="string">
            <text:p>28/02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7-6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8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37-35.2020.6.20.002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01/09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7-0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9 ª ZONA ELEITORAL</text:p>
          </table:table-cell>
          <table:table-cell office:value-type="string">
            <text:p>06/08/2020</text:p>
          </table:table-cell>
          <table:table-cell office:value-type="string">
            <text:p>09/01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6-8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6-78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2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36-35.2021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20/01/2021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5-9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01/07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7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9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5-5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5-44.2021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20/01/2021</text:p>
          </table:table-cell>
          <table:table-cell office:value-type="string">
            <text:p>25/01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5-14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5-0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4-9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4-6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2/07/2020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34-29.2021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0/01/2021</text:p>
          </table:table-cell>
          <table:table-cell office:value-type="string">
            <text:p>01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4-1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34-04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06/08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52">
            <text:p>43752</text:p>
          </table:table-cell>
          <table:table-cell office:value-type="string">
            <text:p>0600033-86.2020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9 ª ZONA ELEITORAL</text:p>
          </table:table-cell>
          <table:table-cell office:value-type="string">
            <text:p>14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SUZANA PAULA DE ARAUJO DANTAS CORREA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33-83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30/07/2020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33-46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3/08/2020</text:p>
          </table:table-cell>
          <table:table-cell office:value-type="string">
            <text:p>13/09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3-3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3-2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3-11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2-5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9/06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32-26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27/06/2020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31-93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13/07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31-71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4/07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31-67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6/06/2020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1-5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31-1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15/07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30-71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9-86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9-0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5/07/2020</text:p>
          </table:table-cell>
          <table:table-cell office:value-type="string">
            <text:p>14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8-76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03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8-0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7-91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7-73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7-1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6-92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6-88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6-3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04/04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26-09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06/07/2020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5-86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5-69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1/07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5-64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10/07/2020</text:p>
          </table:table-cell>
          <table:table-cell office:value-type="string">
            <text:p>20/06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5-4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2">
            <text:p>43742</text:p>
          </table:table-cell>
          <table:table-cell office:value-type="string">
            <text:p>0600025-42.2020.6.20.001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9 ª ZONA ELEITORAL</text:p>
          </table:table-cell>
          <table:table-cell office:value-type="string">
            <text:p>30/07/2020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JOSÉ RONIVON BEIJA-MIM DE LIMA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5-40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5-1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5-0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4-84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24-75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6/2020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4-6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30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600024-55.2020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2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4-2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4-2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3-79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14/03/2023</text:p>
          </table:table-cell>
          <table:table-cell/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3-40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12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3-3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2-94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2-5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2-1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21-69.2020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0 ª ZONA ELEITORAL</text:p>
          </table:table-cell>
          <table:table-cell office:value-type="string">
            <text:p>01/07/2020</text:p>
          </table:table-cell>
          <table:table-cell office:value-type="string">
            <text:p>31/08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21-6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30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92">
            <text:p>43792</text:p>
          </table:table-cell>
          <table:table-cell office:value-type="string">
            <text:p>0600021-49.2020.6.20.006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9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FATIMA MARIA COSTA SOARES DE LIM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1-3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1-1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20-85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03/07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20-81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20-79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1/04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20-47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20-42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39">
            <text:p>43739</text:p>
          </table:table-cell>
          <table:table-cell office:value-type="string">
            <text:p>0600020-29.2020.6.20.001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6 ª ZONA ELEITORAL</text:p>
          </table:table-cell>
          <table:table-cell office:value-type="string">
            <text:p>30/06/2020</text:p>
          </table:table-cell>
          <table:table-cell office:value-type="string">
            <text:p>31/05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20-2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7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9-96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9-6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67">
            <text:p>43767</text:p>
          </table:table-cell>
          <table:table-cell office:value-type="string">
            <text:p>0600019-57.2020.6.20.004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4 ª ZONA ELEITORAL</text:p>
          </table:table-cell>
          <table:table-cell office:value-type="string">
            <text:p>30/06/2020</text:p>
          </table:table-cell>
          <table:table-cell office:value-type="string">
            <text:p>06/07/2023</text:p>
          </table:table-cell>
          <table:table-cell office:value-type="float" office:value="0">
            <text:p>0</text:p>
          </table:table-cell>
          <table:table-cell office:value-type="string">
            <text:p>ANA PAULA BARBOSA DOS SANTOS ARAÚJO NUNES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9-42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6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8-3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30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8-1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8-12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7-92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30/06/2020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7-49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7-2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7-27.2020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03/2020</text:p>
          </table:table-cell>
          <table:table-cell office:value-type="string">
            <text:p>16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16-87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21/05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49">
            <text:p>43749</text:p>
          </table:table-cell>
          <table:table-cell office:value-type="string">
            <text:p>0600016-6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6 ª ZONA ELEITORAL</text:p>
          </table:table-cell>
          <table:table-cell office:value-type="string">
            <text:p>29/06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WILSON NEVES DE MEDEIROS JUNIOR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6-48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2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4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6-30.2020.6.20.0068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3">
            <text:p>43753</text:p>
          </table:table-cell>
          <table:table-cell office:value-type="string">
            <text:p>0600016-13.2021.6.20.003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0 ª ZONA ELEITORAL</text:p>
          </table:table-cell>
          <table:table-cell office:value-type="string">
            <text:p>20/01/2021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CRISTIANY MARIA DE VASCONCELOS BATISTA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14-92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29/06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4-74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14-4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9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4-3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4-0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3-89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30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3-46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4/2020</text:p>
          </table:table-cell>
          <table:table-cell office:value-type="string">
            <text:p>21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13-24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4 ª ZONA ELEITORAL</text:p>
          </table:table-cell>
          <table:table-cell office:value-type="string">
            <text:p>28/11/2019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3-2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600012-70.2020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7/06/2020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2-3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8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2-0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1-5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30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1-2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9/06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91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10-6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10-57.2021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1/2021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10-5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10-3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9-80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9-6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9-52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8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9-0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8-95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5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48">
            <text:p>43748</text:p>
          </table:table-cell>
          <table:table-cell office:value-type="string">
            <text:p>0600008-85.2020.6.20.002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5 ª ZONA ELEITORAL</text:p>
          </table:table-cell>
          <table:table-cell office:value-type="string">
            <text:p>16/05/2020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JOSÉ VIEIRA DE FIGUEIRÊDO JÚNIOR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8-81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09/11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8-71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30/06/2020</text:p>
          </table:table-cell>
          <table:table-cell office:value-type="string">
            <text:p>09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67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6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8-33.2021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1 ª ZONA ELEITORAL</text:p>
          </table:table-cell>
          <table:table-cell office:value-type="string">
            <text:p>20/01/2021</text:p>
          </table:table-cell>
          <table:table-cell office:value-type="string">
            <text:p>22/05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8-2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30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600007-96.2021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5 ª ZONA ELEITORAL</text:p>
          </table:table-cell>
          <table:table-cell office:value-type="string">
            <text:p>14/01/2021</text:p>
          </table:table-cell>
          <table:table-cell office:value-type="string">
            <text:p>25/10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7-39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7-13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1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6-54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1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600006-28.2020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7/03/2020</text:p>
          </table:table-cell>
          <table:table-cell office:value-type="string">
            <text:p>08/03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5-15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5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72">
            <text:p>43772</text:p>
          </table:table-cell>
          <table:table-cell office:value-type="string">
            <text:p>0600004-73.2020.6.20.004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49 ª ZONA ELEITORAL</text:p>
          </table:table-cell>
          <table:table-cell office:value-type="string">
            <text:p>17/03/2020</text:p>
          </table:table-cell>
          <table:table-cell office:value-type="string">
            <text:p>31/03/2023</text:p>
          </table:table-cell>
          <table:table-cell office:value-type="float" office:value="0">
            <text:p>0</text:p>
          </table:table-cell>
          <table:table-cell office:value-type="string">
            <text:p>KATIA CRISTINA GUEDES DIA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600004-30.2020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4/06/2020</text:p>
          </table:table-cell>
          <table:table-cell office:value-type="string">
            <text:p>24/01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3-0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3/2020</text:p>
          </table:table-cell>
          <table:table-cell office:value-type="string">
            <text:p>04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8">
            <text:p>43758</text:p>
          </table:table-cell>
          <table:table-cell office:value-type="string">
            <text:p>0600002-14.2021.6.20.003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5 ª ZONA ELEITORAL</text:p>
          </table:table-cell>
          <table:table-cell office:value-type="string">
            <text:p>13/01/2021</text:p>
          </table:table-cell>
          <table:table-cell office:value-type="string">
            <text:p>29/03/2023</text:p>
          </table:table-cell>
          <table:table-cell office:value-type="float" office:value="0">
            <text:p>0</text:p>
          </table:table-cell>
          <table:table-cell office:value-type="string">
            <text:p>EVALDO DANTAS SEGUND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600001-79.2020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3/2020</text:p>
          </table:table-cell>
          <table:table-cell office:value-type="string">
            <text:p>02/05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600001-32.2020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04/03/2020</text:p>
          </table:table-cell>
          <table:table-cell office:value-type="string">
            <text:p>28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600001-10.2019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30/09/2019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92-33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0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85-41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78-4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9/11/2016</text:p>
          </table:table-cell>
          <table:table-cell office:value-type="string">
            <text:p>29/11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68-05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11/2016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20-46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9/11/2016</text:p>
          </table:table-cell>
          <table:table-cell office:value-type="string">
            <text:p>14/12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714-3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5/11/2016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54-34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649-12.2016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2 ª ZONA ELEITORAL</text:p>
          </table:table-cell>
          <table:table-cell office:value-type="string">
            <text:p>09/11/2016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619-09.2016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03/11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29">
            <text:p>43729</text:p>
          </table:table-cell>
          <table:table-cell office:value-type="string">
            <text:p>0000517-64.2016.6.20.000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 ª ZONA ELEITORAL</text:p>
          </table:table-cell>
          <table:table-cell office:value-type="string">
            <text:p>26/10/2016</text:p>
          </table:table-cell>
          <table:table-cell office:value-type="string">
            <text:p>25/07/2023</text:p>
          </table:table-cell>
          <table:table-cell office:value-type="float" office:value="0">
            <text:p>0</text:p>
          </table:table-cell>
          <table:table-cell office:value-type="string">
            <text:p>JOSE HERVAL SAMPAIO JUNIOR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5-5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91-1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7/11/2018</text:p>
          </table:table-cell>
          <table:table-cell office:value-type="string">
            <text:p>30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9-84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173-77.2017.6.20.0029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16/10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7-8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61-77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2/11/2018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8-10.2013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05/06/2013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6-6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5-7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34-9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4/11/2018</text:p>
          </table:table-cell>
          <table:table-cell office:value-type="string">
            <text:p>0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7-1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6-2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11/12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5-4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8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3-7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102-8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5">
            <text:p>43775</text:p>
          </table:table-cell>
          <table:table-cell office:value-type="string">
            <text:p>0000096-28.2019.6.20.005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2 ª ZONA ELEITORAL</text:p>
          </table:table-cell>
          <table:table-cell office:value-type="string">
            <text:p>12/06/2019</text:p>
          </table:table-cell>
          <table:table-cell office:value-type="string">
            <text:p>26/07/2023</text:p>
          </table:table-cell>
          <table:table-cell office:value-type="float" office:value="0">
            <text:p>0</text:p>
          </table:table-cell>
          <table:table-cell office:value-type="string">
            <text:p>JOAO HENRIQUE BRESSAN DE SOUZ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2-4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91-6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3/07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84-14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0">
            <text:p>43730</text:p>
          </table:table-cell>
          <table:table-cell office:value-type="string">
            <text:p>0000074-42.2018.6.20.000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34">
            <text:p>12134</text:p>
          </table:table-cell>
          <table:table-cell office:value-type="string">
            <text:p>TutCautAnt</text:p>
          </table:table-cell>
          <table:table-cell office:value-type="string">
            <text:p>7 ª ZONA ELEITORAL</text:p>
          </table:table-cell>
          <table:table-cell office:value-type="string">
            <text:p>29/11/2018</text:p>
          </table:table-cell>
          <table:table-cell office:value-type="string">
            <text:p>24/03/2023</text:p>
          </table:table-cell>
          <table:table-cell/>
          <table:table-cell office:value-type="string">
            <text:p>MIRIAM JÁCOME DE CARVALHO SIMÕ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4-2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5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4">
            <text:p>43754</text:p>
          </table:table-cell>
          <table:table-cell office:value-type="string">
            <text:p>0000073-82.2018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1 ª ZONA ELEITORAL</text:p>
          </table:table-cell>
          <table:table-cell office:value-type="string">
            <text:p>23/11/2018</text:p>
          </table:table-cell>
          <table:table-cell office:value-type="string">
            <text:p>05/07/2023</text:p>
          </table:table-cell>
          <table:table-cell office:value-type="float" office:value="0">
            <text:p>0</text:p>
          </table:table-cell>
          <table:table-cell office:value-type="string">
            <text:p>DANIEL AUGUSTO FREIRE DE LUCENA E COUTO MAURICI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72-5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7/06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7-72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7-3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24/05/2018</text:p>
          </table:table-cell>
          <table:table-cell office:value-type="string">
            <text:p>21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6-8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5-0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5-0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3-92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8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3-3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62-10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5/05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1-65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20/03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61-6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60-80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7-85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4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57-28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4/09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6-40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55-93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7/11/2017</text:p>
          </table:table-cell>
          <table:table-cell office:value-type="string">
            <text:p>11/10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3-85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7/07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51-78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5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51-3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50-3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9-48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8-8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8-63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6-1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45-84.2019.6.20.006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25/04/2019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5-71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23/08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44-29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4-2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3-04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6/11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42-76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5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40">
            <text:p>43740</text:p>
          </table:table-cell>
          <table:table-cell office:value-type="string">
            <text:p>0000042-70.2019.6.20.0017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7 ª ZONA ELEITORAL</text:p>
          </table:table-cell>
          <table:table-cell office:value-type="string">
            <text:p>03/07/2019</text:p>
          </table:table-cell>
          <table:table-cell office:value-type="string">
            <text:p>27/02/2023</text:p>
          </table:table-cell>
          <table:table-cell office:value-type="float" office:value="0">
            <text:p>0</text:p>
          </table:table-cell>
          <table:table-cell office:value-type="string">
            <text:p>GABRIELLA EDVANDA MARQUES FÉLI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42-56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6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42-2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7/12/2018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42-19.2018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6/04/2018</text:p>
          </table:table-cell>
          <table:table-cell office:value-type="string">
            <text:p>14/07/2023</text:p>
          </table:table-cell>
          <table:table-cell/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2-1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1-2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40-4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40-27.2017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28/09/2017</text:p>
          </table:table-cell>
          <table:table-cell office:value-type="string">
            <text:p>22/08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9-5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9-07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31/08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9-0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38-88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5/10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8-73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8-1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7-88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7-3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8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15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6-49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6-0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5-64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26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5-2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7">
            <text:p>43787</text:p>
          </table:table-cell>
          <table:table-cell office:value-type="string">
            <text:p>0000034-83.2018.6.20.006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64 ª ZONA ELEITORAL</text:p>
          </table:table-cell>
          <table:table-cell office:value-type="string">
            <text:p>11/04/2018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PETERSON FERNANDES BRAGA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34-48.2019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21/05/2019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4-3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3-5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2-6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2-12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1-8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67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1-27.2019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03/06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30-9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30-82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6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9-1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28-69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3/07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8-2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7-4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6-59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85">
            <text:p>43785</text:p>
          </table:table-cell>
          <table:table-cell office:value-type="string">
            <text:p>0000026-11.2017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62 ª ZONA ELEITORAL</text:p>
          </table:table-cell>
          <table:table-cell office:value-type="string">
            <text:p>13/06/2017</text:p>
          </table:table-cell>
          <table:table-cell office:value-type="string">
            <text:p>02/03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25-74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20/09/2019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20-18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24/07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19-39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14/06/2019</text:p>
          </table:table-cell>
          <table:table-cell office:value-type="string">
            <text:p>27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8">
            <text:p>43738</text:p>
          </table:table-cell>
          <table:table-cell office:value-type="string">
            <text:p>0000019-33.2019.6.20.0015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5 ª ZONA ELEITORAL</text:p>
          </table:table-cell>
          <table:table-cell office:value-type="string">
            <text:p>14/05/2019</text:p>
          </table:table-cell>
          <table:table-cell office:value-type="string">
            <text:p>15/02/2023</text:p>
          </table:table-cell>
          <table:table-cell office:value-type="float" office:value="0">
            <text:p>0</text:p>
          </table:table-cell>
          <table:table-cell office:value-type="string">
            <text:p>RAINEL BATISTA PEREIRA FILH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15-45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2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12-55.2018.6.20.0054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54 ª ZONA ELEITORAL</text:p>
          </table:table-cell>
          <table:table-cell office:value-type="string">
            <text:p>14/03/2018</text:p>
          </table:table-cell>
          <table:table-cell office:value-type="string">
            <text:p>2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12-12.2018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6 ª ZONA ELEITORAL</text:p>
          </table:table-cell>
          <table:table-cell office:value-type="string">
            <text:p>06/12/2018</text:p>
          </table:table-cell>
          <table:table-cell office:value-type="string">
            <text:p>19/01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9-0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24/04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55">
            <text:p>43755</text:p>
          </table:table-cell>
          <table:table-cell office:value-type="string">
            <text:p>0000008-84.2018.6.20.003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32 ª ZONA ELEITORAL</text:p>
          </table:table-cell>
          <table:table-cell office:value-type="string">
            <text:p>02/02/2018</text:p>
          </table:table-cell>
          <table:table-cell office:value-type="string">
            <text:p>16/02/2023</text:p>
          </table:table-cell>
          <table:table-cell office:value-type="float" office:value="0">
            <text:p>0</text:p>
          </table:table-cell>
          <table:table-cell office:value-type="string">
            <text:p>FABIO FERREIRA VASCONCELOS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8-53.2018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08/05/2018</text:p>
          </table:table-cell>
          <table:table-cell office:value-type="string">
            <text:p>28/04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8-24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7-93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8/03/2017</text:p>
          </table:table-cell>
          <table:table-cell office:value-type="string">
            <text:p>15/07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7-65.2018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1">
            <text:p>12631</text:p>
          </table:table-cell>
          <table:table-cell office:value-type="string">
            <text:p>RROPCO</text:p>
          </table:table-cell>
          <table:table-cell office:value-type="string">
            <text:p>11 ª ZONA ELEITORAL</text:p>
          </table:table-cell>
          <table:table-cell office:value-type="string">
            <text:p>16/01/2018</text:p>
          </table:table-cell>
          <table:table-cell office:value-type="string">
            <text:p>31/01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7-3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29/05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6-49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6-46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7/06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6-1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3 ª ZONA ELEITORAL</text:p>
          </table:table-cell>
          <table:table-cell office:value-type="string">
            <text:p>20/02/2017</text:p>
          </table:table-cell>
          <table:table-cell office:value-type="string">
            <text:p>11/03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77">
            <text:p>43777</text:p>
          </table:table-cell>
          <table:table-cell office:value-type="string">
            <text:p>0000005-69.2017.6.20.003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54 ª ZONA ELEITORAL</text:p>
          </table:table-cell>
          <table:table-cell office:value-type="string">
            <text:p>05/06/2017</text:p>
          </table:table-cell>
          <table:table-cell office:value-type="string">
            <text:p>01/06/2023</text:p>
          </table:table-cell>
          <table:table-cell office:value-type="float" office:value="0">
            <text:p>0</text:p>
          </table:table-cell>
          <table:table-cell office:value-type="string">
            <text:p>ALINE DANIELE BELEM CORDEIRO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5-64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10 ª ZONA ELEITORAL</text:p>
          </table:table-cell>
          <table:table-cell office:value-type="string">
            <text:p>28/02/2019</text:p>
          </table:table-cell>
          <table:table-cell office:value-type="string">
            <text:p>14/02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4-70.2019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3 ª ZONA ELEITORAL</text:p>
          </table:table-cell>
          <table:table-cell office:value-type="string">
            <text:p>02/05/2019</text:p>
          </table:table-cell>
          <table:table-cell office:value-type="string">
            <text:p>05/10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36">
            <text:p>43736</text:p>
          </table:table-cell>
          <table:table-cell office:value-type="string">
            <text:p>0000002-71.2017.6.20.0013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1541">
            <text:p>11541</text:p>
          </table:table-cell>
          <table:table-cell office:value-type="string">
            <text:p>Rp</text:p>
          </table:table-cell>
          <table:table-cell office:value-type="string">
            <text:p>13 ª ZONA ELEITORAL</text:p>
          </table:table-cell>
          <table:table-cell office:value-type="string">
            <text:p>24/01/2017</text:p>
          </table:table-cell>
          <table:table-cell office:value-type="string">
            <text:p>10/04/2023</text:p>
          </table:table-cell>
          <table:table-cell office:value-type="float" office:value="0">
            <text:p>0</text:p>
          </table:table-cell>
          <table:table-cell office:value-type="string">
            <text:p>MARINA MELO MARTIN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2-31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12/04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45">
            <text:p>43745</text:p>
          </table:table-cell>
          <table:table-cell office:value-type="string">
            <text:p>0000001-88.2019.6.20.0022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22 ª ZONA ELEITORAL</text:p>
          </table:table-cell>
          <table:table-cell office:value-type="string">
            <text:p>28/01/2019</text:p>
          </table:table-cell>
          <table:table-cell office:value-type="string">
            <text:p>06/06/2023</text:p>
          </table:table-cell>
          <table:table-cell office:value-type="float" office:value="0">
            <text:p>0</text:p>
          </table:table-cell>
          <table:table-cell office:value-type="string">
            <text:p>BRUNO MONTENEGRO RIBEIRO DANTAS</text:p>
          </table:table-cell>
        </table:table-row>
        <table:table-row>
          <table:table-cell office:value-type="float" office:value="43759">
            <text:p>43759</text:p>
          </table:table-cell>
          <table:table-cell office:value-type="string">
            <text:p>0000001-46.2019.6.20.0036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193">
            <text:p>12193</text:p>
          </table:table-cell>
          <table:table-cell office:value-type="string">
            <text:p>PCE</text:p>
          </table:table-cell>
          <table:table-cell office:value-type="string">
            <text:p>36 ª ZONA ELEITORAL</text:p>
          </table:table-cell>
          <table:table-cell office:value-type="string">
            <text:p>13/02/2019</text:p>
          </table:table-cell>
          <table:table-cell office:value-type="string">
            <text:p>09/06/2023</text:p>
          </table:table-cell>
          <table:table-cell office:value-type="float" office:value="0">
            <text:p>0</text:p>
          </table:table-cell>
          <table:table-cell office:value-type="string">
            <text:p>RUTH ARAUJO VIANA</text:p>
          </table:table-cell>
        </table:table-row>
        <table:table-row>
          <table:table-cell office:value-type="float" office:value="43733">
            <text:p>43733</text:p>
          </table:table-cell>
          <table:table-cell office:value-type="string">
            <text:p>0000001-27.2019.6.20.0010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377">
            <text:p>12377</text:p>
          </table:table-cell>
          <table:table-cell office:value-type="string">
            <text:p>PC-PP</text:p>
          </table:table-cell>
          <table:table-cell office:value-type="string">
            <text:p>10 ª ZONA ELEITORAL</text:p>
          </table:table-cell>
          <table:table-cell office:value-type="string">
            <text:p>14/02/2019</text:p>
          </table:table-cell>
          <table:table-cell office:value-type="string">
            <text:p>31/07/2023</text:p>
          </table:table-cell>
          <table:table-cell office:value-type="float" office:value="0">
            <text:p>0</text:p>
          </table:table-cell>
          <table:table-cell office:value-type="string">
            <text:p>JOSÉ RICARDO DAHBAR ARBEX</text:p>
          </table:table-cell>
        </table:table-row>
        <table:table-row>
          <table:table-cell office:value-type="float" office:value="43734">
            <text:p>43734</text:p>
          </table:table-cell>
          <table:table-cell office:value-type="string">
            <text:p>0000001-24.2019.6.20.0011</text:p>
          </table:table-cell>
          <table:table-cell office:value-type="float" office:value="1">
            <text:p>1</text:p>
          </table:table-cell>
          <table:table-cell office:value-type="string">
            <text:p>pje1</text:p>
          </table:table-cell>
          <table:table-cell office:value-type="float" office:value="12633">
            <text:p>12633</text:p>
          </table:table-cell>
          <table:table-cell office:value-type="string">
            <text:p>RROPCE</text:p>
          </table:table-cell>
          <table:table-cell office:value-type="string">
            <text:p>11 ª ZONA ELEITORAL</text:p>
          </table:table-cell>
          <table:table-cell office:value-type="string">
            <text:p>18/01/2019</text:p>
          </table:table-cell>
          <table:table-cell office:value-type="string">
            <text:p>18/04/2023</text:p>
          </table:table-cell>
          <table:table-cell office:value-type="float" office:value="0">
            <text:p>0</text:p>
          </table:table-cell>
          <table:table-cell office:value-type="string">
            <text:p>DEONITA ANTUZIA DE SOUSA ANTUNES FERNANDES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number="urn:oasis:names:tc:opendocument:xmlns:datastyle:1.0" xmlns:svg="urn:oasis:names:tc:opendocument:xmlns:svg-compatible:1.0" xmlns:fo="urn:oasis:names:tc:opendocument:xmlns:xsl-fo-compatible:1.0">
  <office:font-face-decls>
    <style:font-face style:name="Arial1" svg:font-family="Arial" style:font-family-generic="swiss"/>
  </office:font-face-decls>
  <office:styles>
    <style:style style:name="Default" style:family="table-cell">
      <style:table-cell-properties style:rotation-align="none"/>
      <style:text-properties style:font-name="Arial1" style:font-name-complex="Arial1"/>
    </style:style>
    <number:number-style style:name="currency-grouped">
      <number:number number:decimal-places="2" number:min-integer-digits="1" number:grouping="true"/>
    </number:number-style>
    <number:number-style style:name="integer-grouped">
      <number:number number:decimal-places="0" number:min-integer-digits="1" number:grouping="true"/>
    </number:number-style>
    <number:date-style style:name="year-to-day-long">
      <number:year number:style="long"/>
      <number:text>-</number:text>
      <number:month number:style="long"/>
      <number:text>-</number:text>
      <number:day number:style="long"/>
    </number:date-style>
  </office:styles>
</office:document-styles>
</file>