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0-15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5-37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21-44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6-22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7-80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04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51-1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75-39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80-6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2/09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7">
            <text:p>43747</text:p>
          </table:table-cell>
          <table:table-cell office:value-type="string">
            <text:p>0013906-18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4 ª ZONA ELEITORAL</text:p>
          </table:table-cell>
          <table:table-cell office:value-type="string">
            <text:p>03/05/2008</text:p>
          </table:table-cell>
          <table:table-cell office:value-type="string">
            <text:p>29/03/2023</text:p>
          </table:table-cell>
          <table:table-cell/>
          <table:table-cell office:value-type="string">
            <text:p>JANAÍNA LOBO DA SILVA MAI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773-54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2/06/2008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833-27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5/09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25195-45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1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4799-72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7/07/2009</text:p>
          </table:table-cell>
          <table:table-cell office:value-type="string">
            <text:p>22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012337-45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9 ª ZONA ELEITORAL</text:p>
          </table:table-cell>
          <table:table-cell office:value-type="string">
            <text:p>02/09/2009</text:p>
          </table:table-cell>
          <table:table-cell office:value-type="string">
            <text:p>09/10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12818-08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6/09/2009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5557-51.2010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9/2010</text:p>
          </table:table-cell>
          <table:table-cell office:value-type="string">
            <text:p>23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000088-65.201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1 ª ZONA ELEITORAL</text:p>
          </table:table-cell>
          <table:table-cell office:value-type="string">
            <text:p>30/11/2011</text:p>
          </table:table-cell>
          <table:table-cell office:value-type="string">
            <text:p>06/02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7-79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000099-93.2013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1 ª ZONA ELEITORAL</text:p>
          </table:table-cell>
          <table:table-cell office:value-type="string">
            <text:p>01/03/2013</text:p>
          </table:table-cell>
          <table:table-cell office:value-type="string">
            <text:p>04/04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89-9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7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8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9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87-4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000109-91.2013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4 ª ZONA ELEITORAL</text:p>
          </table:table-cell>
          <table:table-cell office:value-type="string">
            <text:p>25/06/2013</text:p>
          </table:table-cell>
          <table:table-cell office:value-type="string">
            <text:p>12/05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66-04.2013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4/09/2013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396-69.2013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5/09/2013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9-20.2014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15/01/2014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03-23.2014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1 ª ZONA ELEITORAL</text:p>
          </table:table-cell>
          <table:table-cell office:value-type="string">
            <text:p>30/07/2014</text:p>
          </table:table-cell>
          <table:table-cell office:value-type="string">
            <text:p>12/12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6-21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7-06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77-21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83-28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23/05/2023</text:p>
          </table:table-cell>
          <table:table-cell/>
          <table:table-cell office:value-type="string">
            <text:p>EDUARDO NERI NEGREIROS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16/06/2023</text:p>
          </table:table-cell>
          <table:table-cell/>
          <table:table-cell office:value-type="string">
            <text:p>EDUARDO NERI NEGREIROS</text:p>
          </table:table-cell>
        </table:table-row>
        <table:table-row>
          <table:table-cell office:value-type="float" office:value="43735">
            <text:p>43735</text:p>
          </table:table-cell>
          <table:table-cell office:value-type="string">
            <text:p>0000050-04.2015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2 ª ZONA ELEITORAL</text:p>
          </table:table-cell>
          <table:table-cell office:value-type="string">
            <text:p>28/08/2015</text:p>
          </table:table-cell>
          <table:table-cell office:value-type="string">
            <text:p>05/10/2023</text:p>
          </table:table-cell>
          <table:table-cell/>
          <table:table-cell office:value-type="string">
            <text:p>RICARDO HENRIQUE DE FARIA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50-33.2015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5/11/2015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4-8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8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61-28.2016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4/08/2016</text:p>
          </table:table-cell>
          <table:table-cell office:value-type="string">
            <text:p>13/06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562-29.2016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5/12/2016</text:p>
          </table:table-cell>
          <table:table-cell office:value-type="string">
            <text:p>18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33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2/2017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05-08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2-9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04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4-6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21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5-52.2017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6/2017</text:p>
          </table:table-cell>
          <table:table-cell office:value-type="string">
            <text:p>28/0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28-50.2017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4/07/2017</text:p>
          </table:table-cell>
          <table:table-cell office:value-type="string">
            <text:p>19/06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41-98.2017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04/08/2017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08/1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000045-27.2017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9 ª ZONA ELEITORAL</text:p>
          </table:table-cell>
          <table:table-cell office:value-type="string">
            <text:p>06/09/2017</text:p>
          </table:table-cell>
          <table:table-cell office:value-type="string">
            <text:p>31/07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143-49.2017.6.20.005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7/11/2017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31-20.2018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2/05/2018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7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4/09/2018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09-25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1-92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2-77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17/05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7/04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46-48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7/02/2019</text:p>
          </table:table-cell>
          <table:table-cell office:value-type="string">
            <text:p>24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24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2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7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8/09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7-48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5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8-7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9-6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1-3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2-1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3-0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6-5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39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4">
            <text:p>43744</text:p>
          </table:table-cell>
          <table:table-cell office:value-type="string">
            <text:p>0000027-89.2019.6.20.002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1 ª ZONA ELEITORAL</text:p>
          </table:table-cell>
          <table:table-cell office:value-type="string">
            <text:p>11/07/2019</text:p>
          </table:table-cell>
          <table:table-cell office:value-type="string">
            <text:p>04/12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8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7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07/08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6/08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23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208-61.2016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06/09/2019</text:p>
          </table:table-cell>
          <table:table-cell office:value-type="string">
            <text:p>30/10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7/04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6/09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3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9/10/2019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03-61.2020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30/01/2020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020-65.2020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07/02/2020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602-64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1/12/2020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1/07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119-98.2021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29/07/2021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0-0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02/08/2021</text:p>
          </table:table-cell>
          <table:table-cell office:value-type="string">
            <text:p>26/05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1-5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7/09/2021</text:p>
          </table:table-cell>
          <table:table-cell office:value-type="string">
            <text:p>09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3">
            <text:p>43773</text:p>
          </table:table-cell>
          <table:table-cell office:value-type="string">
            <text:p>0600156-84.2021.6.20.005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0 ª ZONA ELEITORAL</text:p>
          </table:table-cell>
          <table:table-cell office:value-type="string">
            <text:p>22/09/2021</text:p>
          </table:table-cell>
          <table:table-cell office:value-type="string">
            <text:p>09/03/2023</text:p>
          </table:table-cell>
          <table:table-cell/>
          <table:table-cell office:value-type="string">
            <text:p>TATIANA LOBO MAI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7-0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9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7/07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4/12/2023</text:p>
          </table:table-cell>
          <table:table-cell/>
          <table:table-cell office:value-type="string">
            <text:p>ANA PAULA BARBOSA DOS SANTOS ARAÚJO NUNE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