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indicadores">
        <table:table-row>
          <table:table-cell office:value-type="string">
            <text:p>codigo_serventia</text:p>
          </table:table-cell>
          <table:table-cell office:value-type="string">
            <text:p>nr_unico</text:p>
          </table:table-cell>
          <table:table-cell office:value-type="string">
            <text:p>grau</text:p>
          </table:table-cell>
          <table:table-cell office:value-type="string">
            <text:p>origem</text:p>
          </table:table-cell>
          <table:table-cell office:value-type="string">
            <text:p>cod_classe_cnj</text:p>
          </table:table-cell>
          <table:table-cell office:value-type="string">
            <text:p>classe_sigla</text:p>
          </table:table-cell>
          <table:table-cell office:value-type="string">
            <text:p>serventia_descricao</text:p>
          </table:table-cell>
          <table:table-cell office:value-type="string">
            <text:p>data_autuacao</text:p>
          </table:table-cell>
          <table:table-cell office:value-type="string">
            <text:p>data</text:p>
          </table:table-cell>
          <table:table-cell office:value-type="string">
            <text:p>tipo_decisao</text:p>
          </table:table-cell>
          <table:table-cell office:value-type="string">
            <text:p>magistrado_nome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602-64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1/12/2020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474-2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44 ª ZONA ELEITORAL</text:p>
          </table:table-cell>
          <table:table-cell office:value-type="string">
            <text:p>23/11/2020</text:p>
          </table:table-cell>
          <table:table-cell office:value-type="string">
            <text:p>17/07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474-2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44 ª ZONA ELEITORAL</text:p>
          </table:table-cell>
          <table:table-cell office:value-type="string">
            <text:p>23/11/2020</text:p>
          </table:table-cell>
          <table:table-cell office:value-type="string">
            <text:p>14/12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10-0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 ª ZONA ELEITORAL</text:p>
          </table:table-cell>
          <table:table-cell office:value-type="string">
            <text:p>02/08/2021</text:p>
          </table:table-cell>
          <table:table-cell office:value-type="string">
            <text:p>26/05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73">
            <text:p>43773</text:p>
          </table:table-cell>
          <table:table-cell office:value-type="string">
            <text:p>0600156-84.2021.6.20.005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0 ª ZONA ELEITORAL</text:p>
          </table:table-cell>
          <table:table-cell office:value-type="string">
            <text:p>22/09/2021</text:p>
          </table:table-cell>
          <table:table-cell office:value-type="string">
            <text:p>09/03/2023</text:p>
          </table:table-cell>
          <table:table-cell/>
          <table:table-cell office:value-type="string">
            <text:p>TATIANA LOBO MAIA</text:p>
          </table:table-cell>
        </table:table-row>
        <table:table-row>
          <table:table-cell office:value-type="float" office:value="43727">
            <text:p>43727</text:p>
          </table:table-cell>
          <table:table-cell office:value-type="string">
            <text:p>0600119-98.2021.6.20.000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 ª ZONA ELEITORAL</text:p>
          </table:table-cell>
          <table:table-cell office:value-type="string">
            <text:p>29/07/2021</text:p>
          </table:table-cell>
          <table:table-cell office:value-type="string">
            <text:p>01/06/2023</text:p>
          </table:table-cell>
          <table:table-cell/>
          <table:table-cell office:value-type="string">
            <text:p>SABRINA SMITH CHAV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101-5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7/09/2021</text:p>
          </table:table-cell>
          <table:table-cell office:value-type="string">
            <text:p>09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6-6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3/2021</text:p>
          </table:table-cell>
          <table:table-cell office:value-type="string">
            <text:p>11/07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6-6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3/2021</text:p>
          </table:table-cell>
          <table:table-cell office:value-type="string">
            <text:p>13/12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27">
            <text:p>43727</text:p>
          </table:table-cell>
          <table:table-cell office:value-type="string">
            <text:p>0600020-65.2020.6.20.000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 ª ZONA ELEITORAL</text:p>
          </table:table-cell>
          <table:table-cell office:value-type="string">
            <text:p>07/02/2020</text:p>
          </table:table-cell>
          <table:table-cell office:value-type="string">
            <text:p>01/06/2023</text:p>
          </table:table-cell>
          <table:table-cell/>
          <table:table-cell office:value-type="string">
            <text:p>SABRINA SMITH CHAV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8-3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29/10/2019</text:p>
          </table:table-cell>
          <table:table-cell office:value-type="string">
            <text:p>13/12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03-61.2020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30/01/2020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25195-45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3/07/2008</text:p>
          </table:table-cell>
          <table:table-cell office:value-type="string">
            <text:p>01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8833-27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3/07/2008</text:p>
          </table:table-cell>
          <table:table-cell office:value-type="string">
            <text:p>05/09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8773-54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2/06/2008</text:p>
          </table:table-cell>
          <table:table-cell office:value-type="string">
            <text:p>14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4799-72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7/07/2009</text:p>
          </table:table-cell>
          <table:table-cell office:value-type="string">
            <text:p>22/08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7">
            <text:p>43747</text:p>
          </table:table-cell>
          <table:table-cell office:value-type="string">
            <text:p>0013906-18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4 ª ZONA ELEITORAL</text:p>
          </table:table-cell>
          <table:table-cell office:value-type="string">
            <text:p>03/05/2008</text:p>
          </table:table-cell>
          <table:table-cell office:value-type="string">
            <text:p>29/03/2023</text:p>
          </table:table-cell>
          <table:table-cell/>
          <table:table-cell office:value-type="string">
            <text:p>MARIVALDO DANTAS DE ARAÚJO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12818-08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6/09/2009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012337-45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9 ª ZONA ELEITORAL</text:p>
          </table:table-cell>
          <table:table-cell office:value-type="string">
            <text:p>02/09/2009</text:p>
          </table:table-cell>
          <table:table-cell office:value-type="string">
            <text:p>09/10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5557-51.2010.6.20.006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22/09/2010</text:p>
          </table:table-cell>
          <table:table-cell office:value-type="string">
            <text:p>23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600-4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600-4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93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93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2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87-4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8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8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4-4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4-4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562-29.2016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5/12/2016</text:p>
          </table:table-cell>
          <table:table-cell office:value-type="string">
            <text:p>18/10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8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8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1-9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1-9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44-0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44-0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8-5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8-5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6-8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6-8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18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18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51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51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49-7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49-7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9-3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9-3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3-2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3-2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0-6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0-6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5-4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5-4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1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1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16-8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16-8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7-2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7-2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1-1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1-1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9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8-6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8-6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396-69.2013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25/09/2013</text:p>
          </table:table-cell>
          <table:table-cell office:value-type="string">
            <text:p>13/12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7-3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7-3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4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4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7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7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0-5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0-5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54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54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8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3-1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3-1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12-9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12-9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08-5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08-5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88-6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88-6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74-8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74-8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7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2-6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2-6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51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51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47-9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47-9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9-7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9-7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4-5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4-5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3-7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3-7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09-8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09-8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208-61.2016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6 ª ZONA ELEITORAL</text:p>
          </table:table-cell>
          <table:table-cell office:value-type="string">
            <text:p>06/09/2019</text:p>
          </table:table-cell>
          <table:table-cell office:value-type="string">
            <text:p>30/10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89-9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4-2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4-2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3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3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02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166-04.2013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4/09/2013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60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60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143-49.2017.6.20.005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7/11/2017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8-8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1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8-8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1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128-50.2017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4/07/2017</text:p>
          </table:table-cell>
          <table:table-cell office:value-type="string">
            <text:p>19/06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7-0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9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119-09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8/2011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119-09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8/2011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2-77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1-92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000109-91.2013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4 ª ZONA ELEITORAL</text:p>
          </table:table-cell>
          <table:table-cell office:value-type="string">
            <text:p>25/06/2013</text:p>
          </table:table-cell>
          <table:table-cell office:value-type="string">
            <text:p>12/05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09-25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000099-93.2013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1 ª ZONA ELEITORAL</text:p>
          </table:table-cell>
          <table:table-cell office:value-type="string">
            <text:p>01/03/2013</text:p>
          </table:table-cell>
          <table:table-cell office:value-type="string">
            <text:p>04/04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093-11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5/2011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093-11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5/2011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000088-65.201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1 ª ZONA ELEITORAL</text:p>
          </table:table-cell>
          <table:table-cell office:value-type="string">
            <text:p>30/11/2011</text:p>
          </table:table-cell>
          <table:table-cell office:value-type="string">
            <text:p>06/02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85-45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7/07/2019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85-45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7/07/2019</text:p>
          </table:table-cell>
          <table:table-cell office:value-type="string">
            <text:p>07/08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83-28.2014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5 ª ZONA ELEITORAL</text:p>
          </table:table-cell>
          <table:table-cell office:value-type="string">
            <text:p>20/11/2014</text:p>
          </table:table-cell>
          <table:table-cell office:value-type="string">
            <text:p>11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82-94.2019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8/01/2019</text:p>
          </table:table-cell>
          <table:table-cell office:value-type="string">
            <text:p>27/04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82-94.2019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8/01/2019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80-61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2/09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77-21.2014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5 ª ZONA ELEITORAL</text:p>
          </table:table-cell>
          <table:table-cell office:value-type="string">
            <text:p>20/11/2014</text:p>
          </table:table-cell>
          <table:table-cell office:value-type="string">
            <text:p>11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000075-79.2019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3 ª ZONA ELEITORAL</text:p>
          </table:table-cell>
          <table:table-cell office:value-type="string">
            <text:p>16/09/2019</text:p>
          </table:table-cell>
          <table:table-cell office:value-type="string">
            <text:p>27/04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000075-79.2019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3 ª ZONA ELEITORAL</text:p>
          </table:table-cell>
          <table:table-cell office:value-type="string">
            <text:p>16/09/2019</text:p>
          </table:table-cell>
          <table:table-cell office:value-type="string">
            <text:p>26/09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75-39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8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72-80.2018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1/12/2018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72-80.2018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1/12/2018</text:p>
          </table:table-cell>
          <table:table-cell office:value-type="string">
            <text:p>17/05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8-2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07/2019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7-73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4/09/2018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7-39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1/07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6-5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1/07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6-5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8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6-5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0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6-33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2/2017</text:p>
          </table:table-cell>
          <table:table-cell office:value-type="string">
            <text:p>13/12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4-8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0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3-0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2-17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1-3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61-28.2016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4/08/2016</text:p>
          </table:table-cell>
          <table:table-cell office:value-type="string">
            <text:p>13/06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9-6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8-77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24/03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2/06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7/06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8/09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51-11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8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50-33.2015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5/11/2015</text:p>
          </table:table-cell>
          <table:table-cell office:value-type="string">
            <text:p>24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35">
            <text:p>43735</text:p>
          </table:table-cell>
          <table:table-cell office:value-type="string">
            <text:p>0000050-04.2015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2 ª ZONA ELEITORAL</text:p>
          </table:table-cell>
          <table:table-cell office:value-type="string">
            <text:p>28/08/2015</text:p>
          </table:table-cell>
          <table:table-cell office:value-type="string">
            <text:p>05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47-48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05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46-48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7/02/2019</text:p>
          </table:table-cell>
          <table:table-cell office:value-type="string">
            <text:p>24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000045-27.2017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9 ª ZONA ELEITORAL</text:p>
          </table:table-cell>
          <table:table-cell office:value-type="string">
            <text:p>06/09/2017</text:p>
          </table:table-cell>
          <table:table-cell office:value-type="string">
            <text:p>31/07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45-04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15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41-98.2017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04/08/2017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31-20.2018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2/05/2018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16/08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11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23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8-04.2017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7/08/2017</text:p>
          </table:table-cell>
          <table:table-cell office:value-type="string">
            <text:p>24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8-04.2017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7/08/2017</text:p>
          </table:table-cell>
          <table:table-cell office:value-type="string">
            <text:p>08/12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44">
            <text:p>43744</text:p>
          </table:table-cell>
          <table:table-cell office:value-type="string">
            <text:p>0000027-89.2019.6.20.002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1 ª ZONA ELEITORAL</text:p>
          </table:table-cell>
          <table:table-cell office:value-type="string">
            <text:p>11/07/2019</text:p>
          </table:table-cell>
          <table:table-cell office:value-type="string">
            <text:p>04/12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27-80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15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5-52.2017.6.20.006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22/06/2017</text:p>
          </table:table-cell>
          <table:table-cell office:value-type="string">
            <text:p>28/02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21-44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017-06.2014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4/10/2014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6-22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016-21.2014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4/10/2014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5-37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14-67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21/08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12-97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04/10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0-15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9-20.2014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15/01/2014</text:p>
          </table:table-cell>
          <table:table-cell office:value-type="string">
            <text:p>13/12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8-64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24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8-64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7-79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5-12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08/03/2012</text:p>
          </table:table-cell>
          <table:table-cell office:value-type="string">
            <text:p>24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5-12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08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05-08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14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03-23.2014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1 ª ZONA ELEITORAL</text:p>
          </table:table-cell>
          <table:table-cell office:value-type="string">
            <text:p>30/07/2014</text:p>
          </table:table-cell>
          <table:table-cell office:value-type="string">
            <text:p>12/12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001-92.2019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23/04/2019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001-92.2019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23/04/2019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000001-82.2015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25/03/2015</text:p>
          </table:table-cell>
          <table:table-cell office:value-type="string">
            <text:p>23/05/2023</text:p>
          </table:table-cell>
          <table:table-cell/>
          <table:table-cell office:value-type="string">
            <text:p>NILBERTO CAVALCANTI DE SOUZA NETO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000001-82.2015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25/03/2015</text:p>
          </table:table-cell>
          <table:table-cell office:value-type="string">
            <text:p>16/06/2023</text:p>
          </table:table-cell>
          <table:table-cell/>
          <table:table-cell office:value-type="string">
            <text:p>NILBERTO CAVALCANTI DE SOUZA NETO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