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WELMA MARIA FERREIRA DE MENEZ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NILBERTO CAVALCANTI DE SOUZA NET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MARIVALDO DANTAS DE ARAÚJO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