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8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8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8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8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JANAÍNA LOBO DA SILVA MAI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5/10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0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9/1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0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8/09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000044-28.201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7 ª ZONA ELEITORAL</text:p>
          </table:table-cell>
          <table:table-cell office:value-type="string">
            <text:p>27/06/2011</text:p>
          </table:table-cell>
          <table:table-cell office:value-type="string">
            <text:p>25/10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0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03/08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58-45.201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29/09/2011</text:p>
          </table:table-cell>
          <table:table-cell office:value-type="string">
            <text:p>14/09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59-30.201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29/09/2011</text:p>
          </table:table-cell>
          <table:table-cell office:value-type="string">
            <text:p>14/09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4/10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132-02.201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13/12/2011</text:p>
          </table:table-cell>
          <table:table-cell office:value-type="string">
            <text:p>14/09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5/09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5/09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5/09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8-82.2012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19/04/2012</text:p>
          </table:table-cell>
          <table:table-cell office:value-type="string">
            <text:p>14/09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3-42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1/2013</text:p>
          </table:table-cell>
          <table:table-cell office:value-type="string">
            <text:p>23/05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5-56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1/08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5/08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0/04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2">
            <text:p>43732</text:p>
          </table:table-cell>
          <table:table-cell office:value-type="string">
            <text:p>0000056-54.2014.6.20.000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9 ª ZONA ELEITORAL</text:p>
          </table:table-cell>
          <table:table-cell office:value-type="string">
            <text:p>18/08/2014</text:p>
          </table:table-cell>
          <table:table-cell office:value-type="string">
            <text:p>28/11/2023</text:p>
          </table:table-cell>
          <table:table-cell/>
          <table:table-cell office:value-type="string">
            <text:p>DANIELA DO NASCIMENTO COSM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21/08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21/08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90-45.2014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16/10/2014</text:p>
          </table:table-cell>
          <table:table-cell office:value-type="string">
            <text:p>31/07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12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12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7/03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9/05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1/07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14/07/2023</text:p>
          </table:table-cell>
          <table:table-cell/>
          <table:table-cell office:value-type="string">
            <text:p>RICARDO HENRIQUE DE FARIA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9/1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29/1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29/05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29/1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80.2016.6.20.006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5/05/2016</text:p>
          </table:table-cell>
          <table:table-cell office:value-type="string">
            <text:p>13/02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10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30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4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2/09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9/1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16/10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21/08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4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8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29/1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3/03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6-70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03/05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0-10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11/05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7/03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8/09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09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000063-19.2018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 ª ZONA ELEITORAL</text:p>
          </table:table-cell>
          <table:table-cell office:value-type="string">
            <text:p>18/12/2018</text:p>
          </table:table-cell>
          <table:table-cell office:value-type="string">
            <text:p>20/11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3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4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4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05-73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8/02/2019</text:p>
          </table:table-cell>
          <table:table-cell office:value-type="string">
            <text:p>23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3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5/05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6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4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1-6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03/05/2019</text:p>
          </table:table-cell>
          <table:table-cell office:value-type="string">
            <text:p>09/03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9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14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14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14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08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16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05/06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14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001-69.2020.6.20.003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3 ª ZONA ELEITORAL</text:p>
          </table:table-cell>
          <table:table-cell office:value-type="string">
            <text:p>15/01/2020</text:p>
          </table:table-cell>
          <table:table-cell office:value-type="string">
            <text:p>01/06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3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7/01/2020</text:p>
          </table:table-cell>
          <table:table-cell office:value-type="string">
            <text:p>14/09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0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18/05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32">
            <text:p>43732</text:p>
          </table:table-cell>
          <table:table-cell office:value-type="string">
            <text:p>0600003-14.2020.6.20.000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9 ª ZONA ELEITORAL</text:p>
          </table:table-cell>
          <table:table-cell office:value-type="string">
            <text:p>27/02/2020</text:p>
          </table:table-cell>
          <table:table-cell office:value-type="string">
            <text:p>28/11/2023</text:p>
          </table:table-cell>
          <table:table-cell/>
          <table:table-cell office:value-type="string">
            <text:p>DANIELA DO NASCIMENTO COSMO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600022-38.2020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10/03/2020</text:p>
          </table:table-cell>
          <table:table-cell office:value-type="string">
            <text:p>31/05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5">
            <text:p>43725</text:p>
          </table:table-cell>
          <table:table-cell office:value-type="string">
            <text:p>0600010-27.2020.6.20.000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 ª ZONA ELEITORAL</text:p>
          </table:table-cell>
          <table:table-cell office:value-type="string">
            <text:p>12/03/2020</text:p>
          </table:table-cell>
          <table:table-cell office:value-type="string">
            <text:p>03/08/2023</text:p>
          </table:table-cell>
          <table:table-cell/>
          <table:table-cell office:value-type="string">
            <text:p>CARMEN VERONICA CALAFANGE</text:p>
          </table:table-cell>
        </table:table-row>
        <table:table-row>
          <table:table-cell office:value-type="float" office:value="43725">
            <text:p>43725</text:p>
          </table:table-cell>
          <table:table-cell office:value-type="string">
            <text:p>0600036-19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 ª ZONA ELEITORAL</text:p>
          </table:table-cell>
          <table:table-cell office:value-type="string">
            <text:p>07/04/2020</text:p>
          </table:table-cell>
          <table:table-cell office:value-type="string">
            <text:p>08/11/2023</text:p>
          </table:table-cell>
          <table:table-cell/>
          <table:table-cell office:value-type="string">
            <text:p>CARMEN VERONICA CALAFANG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0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8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600123-41.2021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5/04/2021</text:p>
          </table:table-cell>
          <table:table-cell office:value-type="string">
            <text:p>24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600091-31.2021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08/06/2021</text:p>
          </table:table-cell>
          <table:table-cell office:value-type="string">
            <text:p>21/08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18/05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5/12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16/02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10/1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29/1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26/09/2023</text:p>
          </table:table-cell>
          <table:table-cell/>
          <table:table-cell office:value-type="string">
            <text:p>TATIANA LOBO MAI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