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80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5/05/2016</text:p>
          </table:table-cell>
          <table:table-cell office:value-type="string">
            <text:p>13/02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6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09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3/03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3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3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7/03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7/03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0/04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2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4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3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5/05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8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1/05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18/05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3-42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1/2013</text:p>
          </table:table-cell>
          <table:table-cell office:value-type="string">
            <text:p>23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9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05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31/05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01/06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05/06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6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0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30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1/07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14/07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8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4/07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4/07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4/07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123-41.2021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5/04/2021</text:p>
          </table:table-cell>
          <table:table-cell office:value-type="string">
            <text:p>24/07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31/07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5-56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1/08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03/08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03/08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8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4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5/08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16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21/08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21/08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21/08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9/08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4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14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14/09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8-82.2012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9/04/2012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132-02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3/12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9-30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58-45.201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29/09/2011</text:p>
          </table:table-cell>
          <table:table-cell office:value-type="string">
            <text:p>14/09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2/09/2023</text:p>
          </table:table-cell>
          <table:table-cell/>
          <table:table-cell office:value-type="string">
            <text:p>HADJA RAYANNE HOLANDA DE ALENCA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5/09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26/09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8/09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8/09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4/10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5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0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16/10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000044-28.201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7 ª ZONA ELEITORAL</text:p>
          </table:table-cell>
          <table:table-cell office:value-type="string">
            <text:p>27/06/2011</text:p>
          </table:table-cell>
          <table:table-cell office:value-type="string">
            <text:p>25/10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8/10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36-19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07/04/2020</text:p>
          </table:table-cell>
          <table:table-cell office:value-type="string">
            <text:p>08/1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0/1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6/1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000063-19.2018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 ª ZONA ELEITORAL</text:p>
          </table:table-cell>
          <table:table-cell office:value-type="string">
            <text:p>18/12/2018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03-14.2020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27/02/2020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000056-54.2014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18/08/2014</text:p>
          </table:table-cell>
          <table:table-cell office:value-type="string">
            <text:p>28/11/2023</text:p>
          </table:table-cell>
          <table:table-cell/>
          <table:table-cell office:value-type="string">
            <text:p>DANIELA DO NASCIMENTO COSM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9/1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29/1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0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5/12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12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8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