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7-0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8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7-0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29/1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3/03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23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04/12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8/12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5-37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08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21-44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08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6-22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08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0-15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08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7-80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8/10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04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8/10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51-1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8/10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75-39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8/10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80-6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2/09/2004</text:p>
          </table:table-cell>
          <table:table-cell office:value-type="string">
            <text:p>28/10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7">
            <text:p>43747</text:p>
          </table:table-cell>
          <table:table-cell office:value-type="string">
            <text:p>0013906-18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4 ª ZONA ELEITORAL</text:p>
          </table:table-cell>
          <table:table-cell office:value-type="string">
            <text:p>03/05/2008</text:p>
          </table:table-cell>
          <table:table-cell office:value-type="string">
            <text:p>29/03/2023</text:p>
          </table:table-cell>
          <table:table-cell/>
          <table:table-cell office:value-type="string">
            <text:p>JANAÍNA LOBO DA SILVA MAI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012337-45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9 ª ZONA ELEITORAL</text:p>
          </table:table-cell>
          <table:table-cell office:value-type="string">
            <text:p>02/09/2009</text:p>
          </table:table-cell>
          <table:table-cell office:value-type="string">
            <text:p>05/10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12818-08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6/09/2009</text:p>
          </table:table-cell>
          <table:table-cell office:value-type="string">
            <text:p>20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5557-51.2010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9/2010</text:p>
          </table:table-cell>
          <table:table-cell office:value-type="string">
            <text:p>29/1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0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8/09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70">
            <text:p>43770</text:p>
          </table:table-cell>
          <table:table-cell office:value-type="string">
            <text:p>0000044-28.2011.6.20.004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7 ª ZONA ELEITORAL</text:p>
          </table:table-cell>
          <table:table-cell office:value-type="string">
            <text:p>27/06/2011</text:p>
          </table:table-cell>
          <table:table-cell office:value-type="string">
            <text:p>25/10/2023</text:p>
          </table:table-cell>
          <table:table-cell/>
          <table:table-cell office:value-type="string">
            <text:p>ARTHUR BERNARDO MAIA DO NASCIMENT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0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03/08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58-45.201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29/09/2011</text:p>
          </table:table-cell>
          <table:table-cell office:value-type="string">
            <text:p>14/09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59-30.201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29/09/2011</text:p>
          </table:table-cell>
          <table:table-cell office:value-type="string">
            <text:p>14/09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000088-65.201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1 ª ZONA ELEITORAL</text:p>
          </table:table-cell>
          <table:table-cell office:value-type="string">
            <text:p>30/11/2011</text:p>
          </table:table-cell>
          <table:table-cell office:value-type="string">
            <text:p>04/10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132-02.201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13/12/2011</text:p>
          </table:table-cell>
          <table:table-cell office:value-type="string">
            <text:p>14/09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25/09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7-79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25/09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25/09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8-82.2012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19/04/2012</text:p>
          </table:table-cell>
          <table:table-cell office:value-type="string">
            <text:p>14/09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3-42.2013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1/2013</text:p>
          </table:table-cell>
          <table:table-cell office:value-type="string">
            <text:p>23/05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000095-56.2013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1 ª ZONA ELEITORAL</text:p>
          </table:table-cell>
          <table:table-cell office:value-type="string">
            <text:p>01/03/2013</text:p>
          </table:table-cell>
          <table:table-cell office:value-type="string">
            <text:p>01/08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5/08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89-9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7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7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8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9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87-4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000109-91.2013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4 ª ZONA ELEITORAL</text:p>
          </table:table-cell>
          <table:table-cell office:value-type="string">
            <text:p>25/06/2013</text:p>
          </table:table-cell>
          <table:table-cell office:value-type="string">
            <text:p>10/04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396-69.2013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5/09/2013</text:p>
          </table:table-cell>
          <table:table-cell office:value-type="string">
            <text:p>16/1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9-20.2014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15/01/2014</text:p>
          </table:table-cell>
          <table:table-cell office:value-type="string">
            <text:p>16/1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2">
            <text:p>43732</text:p>
          </table:table-cell>
          <table:table-cell office:value-type="string">
            <text:p>0000056-54.2014.6.20.000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9 ª ZONA ELEITORAL</text:p>
          </table:table-cell>
          <table:table-cell office:value-type="string">
            <text:p>18/08/2014</text:p>
          </table:table-cell>
          <table:table-cell office:value-type="string">
            <text:p>28/11/2023</text:p>
          </table:table-cell>
          <table:table-cell/>
          <table:table-cell office:value-type="string">
            <text:p>DANIELA DO NASCIMENTO COSM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6-21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21/08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7-06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21/08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90-45.2014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16/10/2014</text:p>
          </table:table-cell>
          <table:table-cell office:value-type="string">
            <text:p>31/07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77-21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12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83-28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12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27/03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29/05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11/07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35">
            <text:p>43735</text:p>
          </table:table-cell>
          <table:table-cell office:value-type="string">
            <text:p>0000050-04.2015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2 ª ZONA ELEITORAL</text:p>
          </table:table-cell>
          <table:table-cell office:value-type="string">
            <text:p>28/08/2015</text:p>
          </table:table-cell>
          <table:table-cell office:value-type="string">
            <text:p>14/07/2023</text:p>
          </table:table-cell>
          <table:table-cell/>
          <table:table-cell office:value-type="string">
            <text:p>RICARDO HENRIQUE DE FARIA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50-33.2015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5/11/2015</text:p>
          </table:table-cell>
          <table:table-cell office:value-type="string">
            <text:p>29/1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4-8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29/1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29/05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29/1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7-80.2016.6.20.006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5/05/2016</text:p>
          </table:table-cell>
          <table:table-cell office:value-type="string">
            <text:p>13/02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61-28.2016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4/08/2016</text:p>
          </table:table-cell>
          <table:table-cell office:value-type="string">
            <text:p>13/10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33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2/2017</text:p>
          </table:table-cell>
          <table:table-cell office:value-type="string">
            <text:p>16/1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5-52.2017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6/2017</text:p>
          </table:table-cell>
          <table:table-cell office:value-type="string">
            <text:p>30/06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41-98.2017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04/08/2017</text:p>
          </table:table-cell>
          <table:table-cell office:value-type="string">
            <text:p>24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41-98.2017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04/08/2017</text:p>
          </table:table-cell>
          <table:table-cell office:value-type="string">
            <text:p>22/09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29/1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000045-27.2017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9 ª ZONA ELEITORAL</text:p>
          </table:table-cell>
          <table:table-cell office:value-type="string">
            <text:p>06/09/2017</text:p>
          </table:table-cell>
          <table:table-cell office:value-type="string">
            <text:p>16/10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143-49.2017.6.20.005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7/11/2017</text:p>
          </table:table-cell>
          <table:table-cell office:value-type="string">
            <text:p>21/08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31-20.2018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2/05/2018</text:p>
          </table:table-cell>
          <table:table-cell office:value-type="string">
            <text:p>24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7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4/09/2018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06-70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03/05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0-10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11/05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1-92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7/03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1-92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8/09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2-77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09/08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000063-19.2018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 ª ZONA ELEITORAL</text:p>
          </table:table-cell>
          <table:table-cell office:value-type="string">
            <text:p>18/12/2018</text:p>
          </table:table-cell>
          <table:table-cell office:value-type="string">
            <text:p>20/11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23/03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4/04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4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05-73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8/02/2019</text:p>
          </table:table-cell>
          <table:table-cell office:value-type="string">
            <text:p>23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23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5/05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6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4/09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1-62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03/05/2019</text:p>
          </table:table-cell>
          <table:table-cell office:value-type="string">
            <text:p>09/03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7-48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5/2019</text:p>
          </table:table-cell>
          <table:table-cell office:value-type="string">
            <text:p>29/08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8-7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14/08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9-6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14/08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2-1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14/08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6-5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08/08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8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7/2019</text:p>
          </table:table-cell>
          <table:table-cell office:value-type="string">
            <text:p>16/08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31/07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05/06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23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23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208-61.2016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06/09/2019</text:p>
          </table:table-cell>
          <table:table-cell office:value-type="string">
            <text:p>30/1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14/09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3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9/10/2019</text:p>
          </table:table-cell>
          <table:table-cell office:value-type="string">
            <text:p>16/1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6">
            <text:p>43756</text:p>
          </table:table-cell>
          <table:table-cell office:value-type="string">
            <text:p>0600001-69.2020.6.20.003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3 ª ZONA ELEITORAL</text:p>
          </table:table-cell>
          <table:table-cell office:value-type="string">
            <text:p>15/01/2020</text:p>
          </table:table-cell>
          <table:table-cell office:value-type="string">
            <text:p>01/06/2023</text:p>
          </table:table-cell>
          <table:table-cell/>
          <table:table-cell office:value-type="string">
            <text:p>UEFLA FERNANDA DUARTE FERNAND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3-7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17/01/2020</text:p>
          </table:table-cell>
          <table:table-cell office:value-type="string">
            <text:p>14/09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03-61.2020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30/01/2020</text:p>
          </table:table-cell>
          <table:table-cell office:value-type="string">
            <text:p>20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020-65.2020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07/02/2020</text:p>
          </table:table-cell>
          <table:table-cell office:value-type="string">
            <text:p>18/05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32">
            <text:p>43732</text:p>
          </table:table-cell>
          <table:table-cell office:value-type="string">
            <text:p>0600003-14.2020.6.20.000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9 ª ZONA ELEITORAL</text:p>
          </table:table-cell>
          <table:table-cell office:value-type="string">
            <text:p>27/02/2020</text:p>
          </table:table-cell>
          <table:table-cell office:value-type="string">
            <text:p>28/11/2023</text:p>
          </table:table-cell>
          <table:table-cell/>
          <table:table-cell office:value-type="string">
            <text:p>DANIELA DO NASCIMENTO COSMO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600022-38.2020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10/03/2020</text:p>
          </table:table-cell>
          <table:table-cell office:value-type="string">
            <text:p>31/05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5">
            <text:p>43725</text:p>
          </table:table-cell>
          <table:table-cell office:value-type="string">
            <text:p>0600010-27.2020.6.20.000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 ª ZONA ELEITORAL</text:p>
          </table:table-cell>
          <table:table-cell office:value-type="string">
            <text:p>12/03/2020</text:p>
          </table:table-cell>
          <table:table-cell office:value-type="string">
            <text:p>03/08/2023</text:p>
          </table:table-cell>
          <table:table-cell/>
          <table:table-cell office:value-type="string">
            <text:p>CARMEN VERONICA CALAFANGE</text:p>
          </table:table-cell>
        </table:table-row>
        <table:table-row>
          <table:table-cell office:value-type="float" office:value="43725">
            <text:p>43725</text:p>
          </table:table-cell>
          <table:table-cell office:value-type="string">
            <text:p>0600036-19.2020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 ª ZONA ELEITORAL</text:p>
          </table:table-cell>
          <table:table-cell office:value-type="string">
            <text:p>07/04/2020</text:p>
          </table:table-cell>
          <table:table-cell office:value-type="string">
            <text:p>08/11/2023</text:p>
          </table:table-cell>
          <table:table-cell/>
          <table:table-cell office:value-type="string">
            <text:p>CARMEN VERONICA CALAFANG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6/1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600123-41.2021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05/04/2021</text:p>
          </table:table-cell>
          <table:table-cell office:value-type="string">
            <text:p>24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600091-31.2021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08/06/2021</text:p>
          </table:table-cell>
          <table:table-cell office:value-type="string">
            <text:p>21/08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119-98.2021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29/07/2021</text:p>
          </table:table-cell>
          <table:table-cell office:value-type="string">
            <text:p>18/05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119-98.2021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29/07/2021</text:p>
          </table:table-cell>
          <table:table-cell office:value-type="string">
            <text:p>05/12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0-0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02/08/2021</text:p>
          </table:table-cell>
          <table:table-cell office:value-type="string">
            <text:p>16/02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0-0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02/08/2021</text:p>
          </table:table-cell>
          <table:table-cell office:value-type="string">
            <text:p>10/1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1-5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7/09/2021</text:p>
          </table:table-cell>
          <table:table-cell office:value-type="string">
            <text:p>29/1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3">
            <text:p>43773</text:p>
          </table:table-cell>
          <table:table-cell office:value-type="string">
            <text:p>0600156-84.2021.6.20.005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0 ª ZONA ELEITORAL</text:p>
          </table:table-cell>
          <table:table-cell office:value-type="string">
            <text:p>22/09/2021</text:p>
          </table:table-cell>
          <table:table-cell office:value-type="string">
            <text:p>26/09/2023</text:p>
          </table:table-cell>
          <table:table-cell/>
          <table:table-cell office:value-type="string">
            <text:p>TATIANA LOBO MAIA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