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1-24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8/01/2019</text:p>
          </table:table-cell>
          <table:table-cell office:value-type="string">
            <text:p>01/01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6-46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7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2-7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2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0-4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8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3 ª ZONA ELEITORAL</text:p>
          </table:table-cell>
          <table:table-cell office:value-type="string">
            <text:p>22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225-58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6 ª ZONA ELEITORAL</text:p>
          </table:table-cell>
          <table:table-cell office:value-type="string">
            <text:p>29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206-22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26 ª ZONA ELEITORAL</text:p>
          </table:table-cell>
          <table:table-cell office:value-type="string">
            <text:p>1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6-3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7-9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10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8-7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9 ª ZONA ELEITORAL</text:p>
          </table:table-cell>
          <table:table-cell office:value-type="string">
            <text:p>0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4-6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2-3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600131-09.2021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E HERVAL SAMPAIO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8-2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2 ª ZONA ELEITORAL</text:p>
          </table:table-cell>
          <table:table-cell office:value-type="string">
            <text:p>23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7-65.2018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1 ª ZONA ELEITORAL</text:p>
          </table:table-cell>
          <table:table-cell office:value-type="string">
            <text:p>16/01/2018</text:p>
          </table:table-cell>
          <table:table-cell office:value-type="string">
            <text:p>01/01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7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8-11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29 ª ZONA ELEITORAL</text:p>
          </table:table-cell>
          <table:table-cell office:value-type="string">
            <text:p>11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3-4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4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1-2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0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8-8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9-6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9-36.2021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9 ª ZONA ELEITORAL</text:p>
          </table:table-cell>
          <table:table-cell office:value-type="string">
            <text:p>08/03/2021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59-8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60-6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0-8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2-5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4-2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0-7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1-5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1-1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2-9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5-4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6-3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7-1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8-0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9-8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0-6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1-5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3-2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4-0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3-0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2 ª ZONA ELEITORAL</text:p>
          </table:table-cell>
          <table:table-cell office:value-type="string">
            <text:p>25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3-9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4-8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5-9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6-8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25-69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 ª ZONA ELEITORAL</text:p>
          </table:table-cell>
          <table:table-cell office:value-type="string">
            <text:p>02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7-6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08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8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0">
            <text:p>12630</text:p>
          </table:table-cell>
          <table:table-cell office:value-type="string">
            <text:p>RepEsp</text:p>
          </table:table-cell>
          <table:table-cell office:value-type="string">
            <text:p>18 ª ZONA ELEITORAL</text:p>
          </table:table-cell>
          <table:table-cell office:value-type="string">
            <text:p>01/03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386-71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25">
            <text:p>12625</text:p>
          </table:table-cell>
          <table:table-cell office:value-type="string">
            <text:p>DR</text:p>
          </table:table-cell>
          <table:table-cell office:value-type="string">
            <text:p>15 ª ZONA ELEITORAL</text:p>
          </table:table-cell>
          <table:table-cell office:value-type="string">
            <text:p>09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7-93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8/03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5-6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7-3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8-24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0-82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67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8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6-11.2017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3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69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7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3-77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9-84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08-84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2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5-7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1-7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7-8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4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8-53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8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15-45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2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3-9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7-3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2-5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7/06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4-2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6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1-6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2-4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2-8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3-7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5-4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6-2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7-1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9-07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44-29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57-28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0-80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1-6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3-3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5-0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7-72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4-9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73-82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84-14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12-12.2018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06/12/2018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45">
            <text:p>43745</text:p>
          </table:table-cell>
          <table:table-cell office:value-type="string">
            <text:p>0000001-88.2019.6.20.002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2 ª ZONA ELEITORAL</text:p>
          </table:table-cell>
          <table:table-cell office:value-type="string">
            <text:p>28/01/2019</text:p>
          </table:table-cell>
          <table:table-cell office:value-type="string">
            <text:p>01/01/2023</text:p>
          </table:table-cell>
          <table:table-cell/>
          <table:table-cell office:value-type="string">
            <text:p>BRUNO MONTENEGRO RIBEIRO DANTA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1-27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4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9-0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84.2019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4-7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5-55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6-4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7-25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8-1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9-92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0-77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19-3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20-1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2-7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6-1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8-8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51-3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4-48.2019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0-24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7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0">
            <text:p>43740</text:p>
          </table:table-cell>
          <table:table-cell office:value-type="string">
            <text:p>0000042-70.2019.6.20.001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7 ª ZONA ELEITORAL</text:p>
          </table:table-cell>
          <table:table-cell office:value-type="string">
            <text:p>03/07/2019</text:p>
          </table:table-cell>
          <table:table-cell office:value-type="string">
            <text:p>01/01/2023</text:p>
          </table:table-cell>
          <table:table-cell/>
          <table:table-cell office:value-type="string">
            <text:p>GABRIELLA EDVANDA MARQUES FÉLI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3-76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1/08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30-6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31-53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5-7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6-5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7-4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8-2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9-1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0-9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1-8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2-6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3-5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4-3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5-2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6-0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7-8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8-7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9-5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0-4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1-2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2-1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229-80.201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11/2019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3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1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9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9-8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0-6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04-7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3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4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5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2-3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3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4-0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1-7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8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9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3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4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08-85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6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6-8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2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4-55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5-40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4-3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5-1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5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6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1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9-4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0-2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2-2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3-1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4-9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9-5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0-3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4-4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1-2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1-1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2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7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3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4-2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4-9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2-9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2-0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3-7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16-6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4-6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020-29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5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5-4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7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9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6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8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3-8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0-4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3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8-3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4-7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1-49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4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9-1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7-2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6-3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0-0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8-1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7-1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8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8-0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9-8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0-7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9-9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1-5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0-8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1-6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2-5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3-2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8-5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3-3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6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9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0-2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4-2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1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5-0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1-3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2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6-88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7-7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7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5-86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19-57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30.2020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2-1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3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0-4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4-1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5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4-8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0-8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5-6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6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5-9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4-4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6-78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21-6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0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3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4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5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6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6-1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6-09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7-91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8-76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3-6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7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3-70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07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7-6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8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6-02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8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9-3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9-5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5-64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1-2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7-31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9-9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1-6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2-53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1-9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4-45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9-67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64-5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62-8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82-72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196-5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3-86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4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31-71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9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1-1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63-6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4-8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4-6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6-5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9-68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8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5-5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4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7-75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33-8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25-42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3-4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9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7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6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2-1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3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4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34-04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6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2-78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3-63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8-85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9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1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58-84.2020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2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0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2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1-5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2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9-9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0-7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1-6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2-4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1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8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2-6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9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7-1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8-9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0-6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2-3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3-2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4-0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5-8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8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9-2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0-1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2-8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5-3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7-0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8-8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0-5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1-4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3-1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4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5-8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6-6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7-5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8-3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5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4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9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6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4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3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1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0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4-8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5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4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2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1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9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7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6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3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1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0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7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5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7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43-10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2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4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37-35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01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6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2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0-3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9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1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49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3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0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8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5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4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2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1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9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7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6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4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3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3-7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5-4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6-28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8-9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9-8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0-6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1-5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7-57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8-42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4-4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6-1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7-04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9-7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0-5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1-4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2-2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9-7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0-6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5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6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7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8-5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9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0-2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1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3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4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5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6-3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4-9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3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2-1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5-6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6-5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7-3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8-2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9-0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0-9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1-7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2-2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3-1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4-9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9-1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1-8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3-5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5-2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0-21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4-7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5-5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6-4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4-3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8-8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8-8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9-6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8-2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5-8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1-5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5-1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1-4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9-6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6-0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7-7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2-3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5-7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1-69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4-9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7-2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6-6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6-1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6-0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0-5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9-0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8-1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0-8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2-5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7-3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2-5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0-8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3-4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3-3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1-3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9-9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2-54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6-4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8-4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8-1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0-3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4-2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07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5-0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3-1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7-8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9-3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4-2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4-1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5-1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5-0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5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5-2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5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8-7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7-9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9-5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8-7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8-6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1-2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8-3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6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6-7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1-5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9-9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7-5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0-1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1-0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0-4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1-2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3-7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2-2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9-4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7-30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3-0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0-3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2-8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6-8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4-9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2-0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3-9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7-3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1-3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3-2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3-7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4-9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4-7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5-6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6-4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7-3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0-4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8-1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2-5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9-2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1-6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8-6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5-23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3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8-6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5-7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7-5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6-6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2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8-3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9-9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0-8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5-4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2-5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3-3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7-4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6-91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1-1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6-28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7-4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5-8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6-6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8-3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4-0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3-9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3-8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7-5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9-6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7-7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2-9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9-1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5-9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4-7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8-4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4-5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0-0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1-2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2-2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4-7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5-4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5-6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6-1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8-5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1-6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0-0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4-2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1-8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8-1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6-78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0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3-0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3-3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2-7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8-3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098-32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0-7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9-2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2-5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8-1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1-9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9-9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0-4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7-9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7-1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9-2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3-5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1-3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6-2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4-2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0-6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4-25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8-9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9-8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4-9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5-0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9-1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2-7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3-5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2-1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9-9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5-9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5-0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4-4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9-6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5-7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6-9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7-7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9-5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0-8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9-45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6-8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0-3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0-6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6-4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2-7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7-3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8-75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9-6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7-7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8-3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1-5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2-3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0-48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7-1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6-7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5-2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8-3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0-1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2-1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6-7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0-30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1-15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2-9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79-31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1-9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0-2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1-1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7-9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9-2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1-6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3-3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6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7-6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2-0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5-0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1-6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8-5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0-8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2-3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9-7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0-2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9-6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9-4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3-25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3-8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8-4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7-9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2-8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4-1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5-9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1-87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6-77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6-6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6-9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0-0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3-1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8-6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3-0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4-0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1-1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8-4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6-9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9-4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0-3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0-4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7-6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3-52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2-9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4-8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2-0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3-7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3-6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1-1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4-37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2-5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3-79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9-1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3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3-39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1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1-3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9-3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4-6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2-9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3-8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4-2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4-6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5-8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9-6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7-7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9-1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1-9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7-72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4-7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2-5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0-5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3-6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1-84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3-3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5-6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9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9-4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0-1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4-5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4-4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3-9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0-2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2-72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5-5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1-1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6">
            <text:p>43756</text:p>
          </table:table-cell>
          <table:table-cell office:value-type="string">
            <text:p>0600102-6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UEFLA FERNANDA DUARTE FERNAND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6-4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2-9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0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0-6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6-5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3-8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6-9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2-2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49-70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LAVIO ROBERTO PESSOA DE MORAI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9-3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5-7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2-7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7-2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1-3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6-6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7-2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8-1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7-3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4-6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1-3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5-1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1-9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8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4-7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0-3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5-6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5-5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3-0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8-1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4-2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5-3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1-1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4-8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6-5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9-9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3-6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5-7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1-65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0-9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7-5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6-2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7-0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5-4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1-8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6-5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4-4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6-9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5-3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5-5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6-3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6-3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1-4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1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9-47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65-40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4-8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1-6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9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8-3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7-1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8-8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1-16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6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9-7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8-0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3-8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2-6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4-3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7-77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80-3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0-5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9-2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3-8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8-6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0-7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7-4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7-4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6-3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7-7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3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7-2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3-5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6-5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2-5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2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3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2-3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8-8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8-2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95-34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8-2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6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4-3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8-6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2-1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9-0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0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7-2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2-8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9-1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5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8-0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8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3-1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7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4-0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9-8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1-4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0-0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7-3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1-9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5-8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2-9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3-0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3-6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1-8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8-2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5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4-2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4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5-3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0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2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3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2-7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5-0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9-8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4-2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4-6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1-3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5-2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4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1-7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1-6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2-55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6-0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5-5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3-8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6-7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2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9-0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4-5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2-6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8-2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2-2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0-9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6-8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5-3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6-2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3-6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6-8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7-7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0-8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3-3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6-1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3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3-5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5-13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3-4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8-04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6-9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5-0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9-8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4-6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7-2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7-5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1-5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4-8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8-5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9-4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9-1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4-9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8-0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8-4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2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0-9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9-8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4-3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4-6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1-7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9-2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0-1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2-6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2-6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1-9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9-5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7-0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0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3-4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2-7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9-4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0-7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7-9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3-6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4-4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4-4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0-27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5-3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6-1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7-7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7-0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8-6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4-3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5-5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2-8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7-91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5-8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6-3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9-4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3-4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0-7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5-1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1-1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1-5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0-3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0-62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4-3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5-1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5-2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7-8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8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4-2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0-3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1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3-79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7-8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4-6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8-8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6-0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9-6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7-7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7-8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7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0-5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8-7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6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8-08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8-5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5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8-9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9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5-14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9-5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9-5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8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8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1-3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0-4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2-0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1-5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4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6-3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9-4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6-9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6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2-2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2-4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3-69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1-2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2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2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5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5-6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7-2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0-7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1-5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5-3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7-81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9-4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8-7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51-56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2-4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3-2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3-9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52-41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2-4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8-0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4-8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9-5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8-8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3-2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9-7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0-6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5-5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1-1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70">
            <text:p>43770</text:p>
          </table:table-cell>
          <table:table-cell office:value-type="string">
            <text:p>0600148-19.2021.6.20.004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RTHUR BERNARDO MAIA DO NASCIMEN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3-2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4-1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0-4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0-2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2-9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4-1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1-1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8-0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5-9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4-6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6-3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3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1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1-4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5-9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1-2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9-8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6-8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7-8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7-6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5-6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9-6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2-3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6-5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6-6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3-0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4-9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0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8-6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5-8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7-2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9-5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3-1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6-1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6-7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7-6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9-8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8-4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9-3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2-1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8-5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0-5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4-7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0-7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1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7-5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7-5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8-39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2-9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9-90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4-1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5-5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5-9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0-1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1-0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4-9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0-7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4-5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9-3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3-8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9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6-5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3-9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5-8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2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7-3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2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8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7-9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8-8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6-6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7-5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2-4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0-3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0-2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5-6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5-7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7-3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1-5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9-6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8-3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0-5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6-8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8-2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6-3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7-2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6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7-3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1-8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100-75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1-2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2-4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1-3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9-0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2-8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2-6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0-2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1-3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0-1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8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9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2-6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0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2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0-7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4-6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3-5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0-46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2-2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3-2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3-2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1-0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2-0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3-0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0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3-6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4-9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8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7-3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6-6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3-4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5-5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5-7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0-9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7-4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4-6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8-21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0-36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1-7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8-3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7-6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4-1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1-7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5-5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3-9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2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2-6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8-3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7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85-31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4-3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2-8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5-9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4-3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9-2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8-5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1-0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0-0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1-1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2-9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4-5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9-0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3-4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5-1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4-7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9-3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3-81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4-1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6-3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1-8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6-0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2-7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4-3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5-2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5-6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9-2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6-4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7-6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6-6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7-3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6-3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0-0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7-4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9-0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3-7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5-1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0-8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6-9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7-8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0-2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2-8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8-3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16-7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1-7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4-5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7-2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3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9-1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8-0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3-88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9-9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3-5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7-8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1-0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9-1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4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2-5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5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1-8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4-4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0-2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0-9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2-2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5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63-54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LAVIO ROBERTO PESSOA DE MORAI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0-9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5-2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3-4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5-4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8-4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3-2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6-0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8-0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6-1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2-7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1-8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1-8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4-4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6-2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8-1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5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4-1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8-69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4-5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2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2-6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2-8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2-6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7-8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5-9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5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1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5-4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8-7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0-7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9-5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1-6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0-8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8-6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6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5-3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9-5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7-1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8-9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3-7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6-8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7-6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7-8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3-5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8-0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0-3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7-9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2-4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0-4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4-3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8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3-5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3-0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9-3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9-8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4-4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4-5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6-9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4-6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9-5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8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0-23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3-5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9-8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8-6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9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3-3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0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1-34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3-98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37-4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4-1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4-8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1-2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6-2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5-9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9-89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1-2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0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2-5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0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0-6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6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70-24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2-19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1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9-9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1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6-80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0-2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6-5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2-9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8-8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4-2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3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2-4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2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3-2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4-1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5-9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7-6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2-0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8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0-1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1-0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2-8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3-7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5-1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4-5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6-9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7-7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9-4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0-3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1-1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2-0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3-8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5-5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7-2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8-0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0-7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1-6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2-4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5-9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7-6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9-3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83-7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87-1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6-2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74-0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7-1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7-1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92-46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8-77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8-9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0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33-7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0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11-58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3-9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5-5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76-69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1-0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9-3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2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4-7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6-4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22-60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7-9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8-8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6-0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20">
            <text:p>43720</text:p>
          </table:table-cell>
          <table:table-cell office:value-type="string">
            <text:p>0600266-39.2021.6.20.0000</text:p>
          </table:table-cell>
          <table:table-cell office:value-type="float" office:value="2">
            <text:p>2</text:p>
          </table:table-cell>
          <table:table-cell office:value-type="string">
            <text:p>pje2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GABINETE Nº 02 DOS JUÍZES DA CORTE</text:p>
          </table:table-cell>
          <table:table-cell office:value-type="string">
            <text:p>24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TICIANA MARIA DELGADO NOBR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6-76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8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25-4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09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9-3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13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0-16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000517-64.2016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 ª ZONA ELEITORAL</text:p>
          </table:table-cell>
          <table:table-cell office:value-type="string">
            <text:p>26/10/2016</text:p>
          </table:table-cell>
          <table:table-cell office:value-type="string">
            <text:p>01/01/2023</text:p>
          </table:table-cell>
          <table:table-cell/>
          <table:table-cell office:value-type="string">
            <text:p>JOSE HERVAL SAMPAIO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619-0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3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666-80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14-3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16-0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20-46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25-68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40-37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49-12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54-34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52-51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68-05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78-4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81-04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85-41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92-33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208-69.2016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12/2016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6-1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2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0-27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09/2017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5-93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7/11/2017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12-55.2018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4/03/2018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4-8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2-1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3-0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2-1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5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38-8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5-7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6-6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46-1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48-7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49-63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0-4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4-8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6-5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8-2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0-9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1-7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2-6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5-1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7-8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0-3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3-9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4-76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5-6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6-46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88-6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89-4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1-1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3-8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5-5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42-2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7/12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1-4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2-3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2-03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3-85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5-6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6-49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8-86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9-71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4-17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27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2-1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5-6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4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7-3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8-1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9-0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2-5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4-2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8-6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9-48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0-3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3-85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6-40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1-6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5-0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8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000096-28.2019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2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9-39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000130-03.2019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1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1-09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7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6-31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9/08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32-3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01-10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1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4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6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7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8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9-9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6-2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1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6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7-3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20-7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1/04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22-4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8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97-8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3-93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24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3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4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7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9-77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6 ª ZONA ELEITORAL</text:p>
          </table:table-cell>
          <table:table-cell office:value-type="string">
            <text:p>0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1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7-0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9 ª ZONA ELEITORAL</text:p>
          </table:table-cell>
          <table:table-cell office:value-type="string">
            <text:p>06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8-0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59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0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1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65-0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06-9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288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0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1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2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3-3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4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5-0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6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7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0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2-9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4-6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5-4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6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7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8-0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9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0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1-5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2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3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4-1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5-9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4-6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6-7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7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8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2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9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22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2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3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4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6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7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8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9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4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0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1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2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69-87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3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4-9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5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6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8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9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0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1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2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3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4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5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6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7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8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9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1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2-2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3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4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7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9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0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4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5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6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8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9-5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0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4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43-9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5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331-65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6-5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72-4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9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0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1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2-5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3-4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5-1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6-9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7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8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9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1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5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5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3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4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5-5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03-6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8-39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251-59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6-4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7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7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1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5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6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7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8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9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4-5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6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0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8-1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1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6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7-4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8-3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9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0-0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1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2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4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6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0-7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3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4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57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72-4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9-6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1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3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5-72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1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2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6-57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3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5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6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7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410-44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8-2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0-9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1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2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4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7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6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7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9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18-3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0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9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4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0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5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6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7-1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1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8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9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2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0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4-5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3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4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5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6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5-6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36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6-4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7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7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9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8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2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3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4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5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7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9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9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8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9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6-1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2-9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1-4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4-6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7-9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8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2-3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9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74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0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2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4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6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7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4-0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8-9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9-8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2-3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5-8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2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3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3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5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6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8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6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7-5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7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3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8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6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9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8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0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9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0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1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2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3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2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4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5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3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4-9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6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5-7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7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7-4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8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9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8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0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2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3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76-1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8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0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1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1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5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6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8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0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4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5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6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7-8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8-6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9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0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1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2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3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85-7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4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5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6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8-1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3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0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5-7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7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1-6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2-7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0-1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1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2-7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90-18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3-5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4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5-2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6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2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94-34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95-19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3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56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74-3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3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4-2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5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6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7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8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9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0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1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2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3-8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4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5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6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7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8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9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0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2-1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1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7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2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85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8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3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7-0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8-8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9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4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0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1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0-5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3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3-3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4-16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5-9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6-83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7-6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1-7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2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4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5-7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7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5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6-48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9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6-6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0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1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4-0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7-4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3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6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4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7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5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7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69-54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8-2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9-1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0-5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0-9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1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2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9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8-3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4-7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5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6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72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0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7-3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1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9-0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3-1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5-0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19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7-45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6-8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1-1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5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6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3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7-4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5-2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8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0-0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1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2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3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5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4-3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6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4-69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7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8-7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85-08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2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3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6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9-1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8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0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2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95-52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9-5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4-3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0-9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7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9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0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7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2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3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4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2-6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5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6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7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8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4-3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5-2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9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1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32-4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2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3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1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4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5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3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6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7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84-1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8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8-7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564-62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48-2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1-3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5-6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6-5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9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0-8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89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4-2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8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61-2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3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4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3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3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81-1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7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54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02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3-2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09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4-1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5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5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6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63-6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5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37-15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5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69-6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7-6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4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5-8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02-6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2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02-14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3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4-2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5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6-6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7-4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6-9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36-3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8-3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5-1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9-1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7-8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8-6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9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1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9-5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0-3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1-8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1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2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2-7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3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0-0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4-7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4-1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5-5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7-7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3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1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8-56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7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5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6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9-4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6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7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8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5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4-4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5-2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9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5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0-8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42-9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1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16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2-7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4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8-7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2-5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6-26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7-4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9-6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0-4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8-9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2-5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2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2-1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4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3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4-2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3-0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0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6-8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8-6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3-9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2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4-7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5-6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41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28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52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06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8-10.2013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05/06/2013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2-7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4/01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3-36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05/12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8-0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73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7">
            <text:p>11527</text:p>
          </table:table-cell>
          <table:table-cell office:value-type="string">
            <text:p>AIJE</text:p>
          </table:table-cell>
          <table:table-cell office:value-type="string">
            <text:p>13 ª ZONA ELEITORAL</text:p>
          </table:table-cell>
          <table:table-cell office:value-type="string">
            <text:p>25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