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indicadores">
        <table:table-row>
          <table:table-cell office:value-type="string">
            <text:p>codigo_serventia</text:p>
          </table:table-cell>
          <table:table-cell office:value-type="string">
            <text:p>nr_unico</text:p>
          </table:table-cell>
          <table:table-cell office:value-type="string">
            <text:p>grau</text:p>
          </table:table-cell>
          <table:table-cell office:value-type="string">
            <text:p>origem</text:p>
          </table:table-cell>
          <table:table-cell office:value-type="string">
            <text:p>cod_classe_cnj</text:p>
          </table:table-cell>
          <table:table-cell office:value-type="string">
            <text:p>classe_sigla</text:p>
          </table:table-cell>
          <table:table-cell office:value-type="string">
            <text:p>serventia_descricao</text:p>
          </table:table-cell>
          <table:table-cell office:value-type="string">
            <text:p>data_autuacao</text:p>
          </table:table-cell>
          <table:table-cell office:value-type="string">
            <text:p>data</text:p>
          </table:table-cell>
          <table:table-cell office:value-type="string">
            <text:p>tipo_decisao</text:p>
          </table:table-cell>
          <table:table-cell office:value-type="string">
            <text:p>magistrado_nome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15-8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14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05-4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03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3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94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93-2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89-8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8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7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6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5-0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4-2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3-3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2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1-6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9-9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8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7-2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6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5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4-7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3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2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0-3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9-5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7-8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4-3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2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0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8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3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2-1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8-7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7-9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6-0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5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3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2-6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1-8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0-0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8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7-4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6-6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5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3-1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1-4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0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16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15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9-2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7-5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6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4-0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0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7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4-5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2-8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4-1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3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2-4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1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0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9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8-0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7-2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6-3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5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4-6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3-8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2-9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1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0-2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9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8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7-7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6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5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4-2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3-3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2-5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2-26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1-41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0-8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0-56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9-71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8-1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7-04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6-4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6-19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5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4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4-49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3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2-0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1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0-3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9-5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8-6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8-42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7-8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7-57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6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5-1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4-3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1-50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0-9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0-65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9-80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8-95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8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6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6-28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5-6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5-43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3-73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1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8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3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2-7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0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9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8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7-4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5-7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4-9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3-1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2-2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0-5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9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8-8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6-1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3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8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3-2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2-3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9-8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8-9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7-1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6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4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2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81-1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7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74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73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7">
            <text:p>11527</text:p>
          </table:table-cell>
          <table:table-cell office:value-type="string">
            <text:p>AIJE</text:p>
          </table:table-cell>
          <table:table-cell office:value-type="string">
            <text:p>13 ª ZONA ELEITORAL</text:p>
          </table:table-cell>
          <table:table-cell office:value-type="string">
            <text:p>25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9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8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4-6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564-62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2-9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9-4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7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5-0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4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3-3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2-5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9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8-7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48-2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7-8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7-3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6-4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6-0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5-6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4-3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2-6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2-0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1-8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1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0-9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0-3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9-59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9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9-1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8-2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7-8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7-4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5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5-2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4-8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4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3-5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3-0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2-6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1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1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0-9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0-5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9-6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8-8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8-2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7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27-45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7-4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6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6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5-7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5-2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4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3-5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3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2-7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2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1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1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20-53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0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9-6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8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7-5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6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6-1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5-8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4-9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4-4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3-1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2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2-3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1-8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1-4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0-6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0-0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9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9-1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8-9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8-3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7-4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7-0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6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6-2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5-3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3-6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2-8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1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0-5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0-1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9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8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7-6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6-7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96-2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5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94-5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4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3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0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90-18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9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9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8-4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8-0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7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7-1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6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6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5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5-4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4-6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84-1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1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0-2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9-4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7-7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7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6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5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4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4-1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3-3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72-9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2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0-7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69-6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3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8-1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7-2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6-4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5-5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4-7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3-8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63-6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5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61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1-1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60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59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9-4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8-6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7-7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6-9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56-4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5-1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54-0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02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3-4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2-5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52-3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54 ª ZONA ELEITORAL</text:p>
          </table:table-cell>
          <table:table-cell office:value-type="string">
            <text:p>06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1-7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0-8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9-0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6-5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5-6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4-8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41-0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54 ª ZONA ELEITORAL</text:p>
          </table:table-cell>
          <table:table-cell office:value-type="string">
            <text:p>28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0-4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9-5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9-3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8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36-5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6-0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5-2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4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3-2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32-4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1-5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0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9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7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4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24-69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3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2-2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1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21-1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9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19-4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8-8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18-3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7-9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7-4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16-8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6-1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5-7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5-3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15-0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4-4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3-6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3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2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1-9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410-44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0-0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9-2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9-0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8-3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7-3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6-6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6-48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5-8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4-9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04-7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03-6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3-1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2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2-11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1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01-2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0-6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9-7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9-5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8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7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6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95-52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95-19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5-1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4-5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94-34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3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2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1-7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9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8-4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7-6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6-7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386-71.2020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25">
            <text:p>12625</text:p>
          </table:table-cell>
          <table:table-cell office:value-type="string">
            <text:p>DR</text:p>
          </table:table-cell>
          <table:table-cell office:value-type="string">
            <text:p>15 ª ZONA ELEITORAL</text:p>
          </table:table-cell>
          <table:table-cell office:value-type="string">
            <text:p>09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5-9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85-72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85-6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85-08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4-1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83-7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3-2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2-4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1-5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81-0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0-7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9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8-0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7-1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6-3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76-1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5-4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4-6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74-3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2-9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72-4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372-4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0-2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369-87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69-54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7-7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6-8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5-0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4-1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3-3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2-4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1-6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0-7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57-9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57-0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56-1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48-39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45-8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43-9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331-65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22-4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16-3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4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14-6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06-9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7-6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3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6-7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5-9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4-1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3-2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09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288-6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20">
            <text:p>43720</text:p>
          </table:table-cell>
          <table:table-cell office:value-type="string">
            <text:p>0600266-39.2021.6.20.0000</text:p>
          </table:table-cell>
          <table:table-cell office:value-type="float" office:value="2">
            <text:p>2</text:p>
          </table:table-cell>
          <table:table-cell office:value-type="string">
            <text:p>pje2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GABINETE Nº 02 DOS JUÍZES DA CORTE</text:p>
          </table:table-cell>
          <table:table-cell office:value-type="string">
            <text:p>24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TICIANA MARIA DELGADO NOBRE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61-2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54-2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251-59.2020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50-8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6-5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5-6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1-3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8-7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37-15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15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5-2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4-3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2-6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0-9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229-80.201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11/2019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9-1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8-3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7-68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7-4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6-83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6-6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5-98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5-7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25-69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 ª ZONA ELEITORAL</text:p>
          </table:table-cell>
          <table:table-cell office:value-type="string">
            <text:p>02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225-58.2020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6 ª ZONA ELEITORAL</text:p>
          </table:table-cell>
          <table:table-cell office:value-type="string">
            <text:p>29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4-16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3-31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3-0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1-61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0-5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8-8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18-77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8-6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7-0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6-9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3-6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3-4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2-7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2-5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1-9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1-7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0-8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0-1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9-0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8-21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7-5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7-3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6-7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206-22.2020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26 ª ZONA ELEITORAL</text:p>
          </table:table-cell>
          <table:table-cell office:value-type="string">
            <text:p>1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5-8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4-0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3-9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2-3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2-14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1-4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9-7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9-59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8-9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8-74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7-89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196-5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95-34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5-2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4-5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4-37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3-5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2-67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1-8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9-1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87-1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6-60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5-7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4-90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83-7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3-0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82-72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2-3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2-2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1-50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1-3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0-6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9-80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79-6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9-3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8-9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78-8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7-6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7-1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76-69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176-57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6-28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5-9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175-72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5-4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74-0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3-7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2-4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1-6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0-7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70-24.2021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9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0-21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8-0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7-2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5-5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5-4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65-0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2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4-5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64-51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63-88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3-8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63-6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62-90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2-8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62-81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2-0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1-1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1-0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60-36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0-3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60-23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0-1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9-4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9-3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7-81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7-7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6-9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6-4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5-9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5-6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3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5-5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5-14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5-1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4-7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3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4-29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4-2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3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4-1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3-9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2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2-5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0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2-4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52-41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1-6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51-56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1-2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0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0-89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0-8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0-7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0-3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9-9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1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9-07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9-0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8-6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8-2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0">
            <text:p>43770</text:p>
          </table:table-cell>
          <table:table-cell office:value-type="string">
            <text:p>0600148-19.2021.6.20.004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RTHUR BERNARDO MAIA DO NASCIMENT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8-1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8-1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8-0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8-04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7-8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7-37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7-3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7-3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6-9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6-8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8 ª ZONA ELEITORAL</text:p>
          </table:table-cell>
          <table:table-cell office:value-type="string">
            <text:p>09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6-5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6-4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6-4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6-3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5-98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8 ª ZONA ELEITORAL</text:p>
          </table:table-cell>
          <table:table-cell office:value-type="string">
            <text:p>09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5-6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5-6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5-1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4-8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4-7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4-7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4-6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4-2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3-9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3-8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3-79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3-4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2-8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2-5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2-0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2-0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1-7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1-3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1-2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1-2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1-0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0-8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0-7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0-4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0-3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0-27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0-2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9-6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9-5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9-5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9-3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9-0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8-8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8-75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8-6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8-6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8-5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38-2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62 ª ZONA ELEITORAL</text:p>
          </table:table-cell>
          <table:table-cell office:value-type="string">
            <text:p>23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8-2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7-9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7-9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7-8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7-8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7-77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7-7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7-6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37-4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7-3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7-2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6-9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6-9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6-87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6-8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6-57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6-5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6-3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6-1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6-0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5-9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5-6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5-5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5-2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5-23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5-1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5-1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5-10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4-87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4-8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4-8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32 ª ZONA ELEITORAL</text:p>
          </table:table-cell>
          <table:table-cell office:value-type="string">
            <text:p>08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4-6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4-4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4-3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4-3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4-1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3-9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3-9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32 ª ZONA ELEITORAL</text:p>
          </table:table-cell>
          <table:table-cell office:value-type="string">
            <text:p>08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33-70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0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3-5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3-5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3-4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3-4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3-2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33-0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2 ª ZONA ELEITORAL</text:p>
          </table:table-cell>
          <table:table-cell office:value-type="string">
            <text:p>25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2-7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2-6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2-6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2-6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2-5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2-4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2-1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2-0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1-8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1-8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1-7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1-5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1-2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29">
            <text:p>43729</text:p>
          </table:table-cell>
          <table:table-cell office:value-type="string">
            <text:p>0600131-09.2021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6 ª ZONA ELEITORAL</text:p>
          </table:table-cell>
          <table:table-cell office:value-type="string">
            <text:p>09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E HERVAL SAMPAIO JUNIOR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0-9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0-9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0-8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0-7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0-4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0-4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0-3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0-16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9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0-0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9-8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9-5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9-5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9-47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9-3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13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9-2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9-1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9-1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9-0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8-9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0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8-8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8-7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8-7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8-6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8-4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8-3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8-3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8-2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8-2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8-1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8-0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7-9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7-8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7-8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7-77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7-6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7-6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08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7-5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7-4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7-4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7-3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7-2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6-76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8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6-6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6-6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6-5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6-5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6-4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1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6-4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6-3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6-1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6-0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6-0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5-9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5-9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5-8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5-7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5-7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5-6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5-6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2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5-5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5-5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125-40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09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5-3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5-2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5-2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5-2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4-9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4-9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4-8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4-8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4-7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4-7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4-6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4-5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4-4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4-4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4-3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4-3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4-1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4-0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3-9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3-9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3-8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3-6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3-5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3-5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3-5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3-5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3-40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3-3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3-2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3-2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3-1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3-0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3-0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3-0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2-9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2-8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2-7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2-7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2-6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2-6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22-60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2-55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2-4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2-4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2-3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2-3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2-2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2-2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2-1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2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2-0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8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1-8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1-8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1-8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1-8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1-70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1-6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1-5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1-4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1-3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1-3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1-2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1-2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1-1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1-0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0-9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0-9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0-7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0-7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0-6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0-6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0-5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0-5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0-4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0-4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0-3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0-3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0-30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0-1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0-0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0-0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9-9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9-8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9-8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9-7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9-6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9-6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9-6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9-5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9-54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9-5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9-50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9-48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9-4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9-3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9-2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9-2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9-1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9-1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8-9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8-8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8-7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8-7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8-69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8-6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8-6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8-4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8-3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8-3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8-3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8-2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8-0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8-0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8-0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7-9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7-9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7-9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7-8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7-84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7-8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7-78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7-7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7-6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7-5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7-5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7-4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7-4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7-2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7-1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7-1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7-1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7-0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6-9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6-95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6-9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6-90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116-78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6-7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6-6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6-6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6-6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6-5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6-53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6-3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6-3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6-3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6-2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6-2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6-1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6-1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6-0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9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6-0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6-0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5-9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5-8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5-8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5-7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5-7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5-6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5-5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5-4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5-3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5-3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5-2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5-1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5-17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5-1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5-13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5-11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5-0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4-9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4-9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4-9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4-8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4-83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4-78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4-6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4-6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4-6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4-5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4-5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4-5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4-4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4-3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4-3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4-3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4-3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4-2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4-2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4-1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3-98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3-9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3-8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3-79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3-7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3-7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3-6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3-6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3-5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3-5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3-5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3-4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3-47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3-4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3-41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3-3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3-2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3-1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3-1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3-0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3-0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2-9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2-9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2-8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2-8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2-8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2-7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2-7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2-6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2-6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2-6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2-6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2-5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2-5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2-4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2-2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2-2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2-2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2-2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2-11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1-9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1-9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1-8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1-8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1-7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1-7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1-6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11-58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1-5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1-4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1-4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1-3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1-3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1-2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1-1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1-12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1-10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1-0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1-0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0-9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0-9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0-9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0-9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0-8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0-8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0-7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0-5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0-5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0-5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0-5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0-46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0-41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0-3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0-27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0-2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0-2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0-1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0-1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0-0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9-9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9-8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9-7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9-7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9-6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9-6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9-4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9-42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9-3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9-3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9-2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9-1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9-1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9-1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9-1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9-0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9-04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8-8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8-8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8-8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8-8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8-6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8-5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8-4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8-3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8-3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8-2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8-25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8-2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8-1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8-0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7-9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7-91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7-8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7-7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7-6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7-6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7-6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7-5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07-5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7-4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7-4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7-4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7-3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7-34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7-3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7-1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7-0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7-0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6-9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6-8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6-7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6-6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6-6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6-5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6-55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6-5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6-49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6-3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6-2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6-22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6-2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6-1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6-0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5-9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5-9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5-9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5-8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5-7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5-7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5-7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5-6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5-4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5-3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5-3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5-3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5-1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5-0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4-9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4-9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4-8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4-8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4-66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4-6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4-5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4-5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4-4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4-39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4-3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4-2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4-20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4-1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4-1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4-0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4-0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3-93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3-81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3-7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3-69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3-6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3-6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3-6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3-39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3-3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3-2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3-2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3-2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3-1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3-1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3-0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3-0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3-0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2-96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2-9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2-8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2-82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2-8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2-7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6">
            <text:p>43756</text:p>
          </table:table-cell>
          <table:table-cell office:value-type="string">
            <text:p>0600102-69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UEFLA FERNANDA DUARTE FERNAND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2-5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2-4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2-4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2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2-3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2-2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2-2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2-1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2-1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1-9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1-9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1-9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1-84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1-65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1-6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1-5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1-5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3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1-5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1-3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1-3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1-33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1-3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1-1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1-1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0-8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0-78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100-75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0-7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3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100-6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6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0-6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0-5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0-4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0-48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0-4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0-2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0-2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0-1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0-1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0-0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9-90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9-8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9-8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9-8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9-6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9-6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9-63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9-6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9-4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9-3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9-3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9-2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9-2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8-9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8-8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8-7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9 ª ZONA ELEITORAL</text:p>
          </table:table-cell>
          <table:table-cell office:value-type="string">
            <text:p>0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8-5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8-5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8-4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8-4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8-3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098-32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8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3 ª ZONA ELEITORAL</text:p>
          </table:table-cell>
          <table:table-cell office:value-type="string">
            <text:p>22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8-1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8-08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8-0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8-0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7-9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7-9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97-8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7-7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7-72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7-7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7-6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7-6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7-5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7-5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7-3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7-2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7-22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7-1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7-0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6-8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6-8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6-77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6-7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6-7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6-6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6-4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6-3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6-3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6-2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6-1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6-11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5-9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5-9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5-8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5-8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5-6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5-52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5-50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5-4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5-3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5-26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5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5-2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5-0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5-0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5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4-9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4-7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4-7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4-6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4-6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4-5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4-4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4-4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4-4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94-37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4-2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4-20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4-1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4-10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4-0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3-9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3-8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3-82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3-7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3-6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3-5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3-5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93-52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3-3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3-35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3-25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3-2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3-1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3-0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2-9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2-9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2-8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2-7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2-7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2-7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2-5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92-46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2-3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2-3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2-2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92-19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1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2-0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2-0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1-9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1-8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1-6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1-5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1-4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1-3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91-34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1-2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1-2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1-1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1-16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1-15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1-1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1-0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0-8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0-70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0-6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0-5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0-4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0-3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0-30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0-2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0-2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0-1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0-0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0-0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9-9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89-95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9-6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9-5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89-45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9-4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9-3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9-2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9-1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89-15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8-8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8-7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8-6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88-60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8-5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8-5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8-4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8-3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8-3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88-30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8-15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7-9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87-75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7-7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7-6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7-5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7-5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7-4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7-30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87-28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6-91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6-8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6-8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6-7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6-6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6-6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6-45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6-1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6-0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5-9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5-8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5-8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5-7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5-4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85-31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5-3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5-1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5-0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4-9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4-9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3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4-4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4-2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4-2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4-1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4-0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3-7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7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3-6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3-4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3-3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3-2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3-1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3-1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2-7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82-72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2-5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2-54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2-5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2-4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2-3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1-9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81-87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1-69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1-6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1-5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1-4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1-4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0-8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0-7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0-6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0-5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80-3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0-08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9-9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9-8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9-7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9-47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9-35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79-31.2021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79-23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9-20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79-0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8-8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8-6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8-39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78-38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8-35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78-20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8-1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8-0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7-75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7-54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7-50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7-2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7-2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7-1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7-0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6-9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6-80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6-4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6-3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6-2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5-95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5-84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5-5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5-5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5-4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5-3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4-95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4-7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4-6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4-5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4-25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4-1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3-8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3-8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3-7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3-2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2-9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2-8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2-8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2-53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2-4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2-0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1-68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1-5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71-2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10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1-1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1-0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0-7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0-62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70-3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9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0-3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0-3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0-1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0-1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9-98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9-89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9-8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069-77.2020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6 ª ZONA ELEITORAL</text:p>
          </table:table-cell>
          <table:table-cell office:value-type="string">
            <text:p>0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9-5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9-4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69-3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9-2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8-6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8-6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68-4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8-4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8-0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8-0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7-7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7-31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7-2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7-2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6-9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6-3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5-8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5-5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5-5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65-40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5-0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4-6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4-6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4-3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2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4-2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4-0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3-8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3-8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063-70.2020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07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3">
            <text:p>43763</text:p>
          </table:table-cell>
          <table:table-cell office:value-type="string">
            <text:p>0600063-54.2021.6.20.004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LAVIO ROBERTO PESSOA DE MORAI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3-4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2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3-3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3-2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2-9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2-9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0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2-6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2-5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2-3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1-82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1-7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1-6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1-4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1-24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1-15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1-14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0-90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0-6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60-66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1 ª ZONA ELEITORAL</text:p>
          </table:table-cell>
          <table:table-cell office:value-type="string">
            <text:p>07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0-6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7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0-30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0-29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9-9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59-81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1 ª ZONA ELEITORAL</text:p>
          </table:table-cell>
          <table:table-cell office:value-type="string">
            <text:p>07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9-7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7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9-67.2020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59-54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9-45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9-44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9-0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8-9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0">
            <text:p>12630</text:p>
          </table:table-cell>
          <table:table-cell office:value-type="string">
            <text:p>RepEsp</text:p>
          </table:table-cell>
          <table:table-cell office:value-type="string">
            <text:p>18 ª ZONA ELEITORAL</text:p>
          </table:table-cell>
          <table:table-cell office:value-type="string">
            <text:p>01/03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8-9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8-9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58-84.2020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2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8-59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8-2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8-1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7-3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7-3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7-1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6-8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6-78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6-5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8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6-3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6-26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56-02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8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5-6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8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55-5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5-4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5-3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5-0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5-07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5-0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4-8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4-6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4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4-45.2020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4-22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4-2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3-7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3-37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3-3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3-0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3-0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2-5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2-53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2-52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2-5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2-1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2-1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2-1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7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1-6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1-6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1-5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2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1-3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51-1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1-0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0-83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0-8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0-8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0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2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0-4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0-4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0-2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9-9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9-9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9-8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1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3">
            <text:p>43763</text:p>
          </table:table-cell>
          <table:table-cell office:value-type="string">
            <text:p>0600049-70.2021.6.20.004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LAVIO ROBERTO PESSOA DE MORAI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9-68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8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9-6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9-6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49-4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9-3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9-2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8-85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8-7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8-7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8-5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8-4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8-1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8-1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7-9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7-6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7-5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7-3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7-2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7-2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6-8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6-4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6-4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6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6-1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5-9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5-8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5-6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5-6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5-5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5-5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5-2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5-2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2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45-1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5-0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4-7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4-7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4-7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4-6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4-4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4-4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4-1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4-1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3-9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3-8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3-8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3-63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7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3-61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07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3-5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43-10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27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2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42-93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2-78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7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2-7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2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42-7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2-7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2-7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2-4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2-3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2-0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1-8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1-8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1-6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1-5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1-2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1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0-7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0-3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0-2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40-08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0-0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39-9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9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9-5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9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9-41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9-36.2021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9 ª ZONA ELEITORAL</text:p>
          </table:table-cell>
          <table:table-cell office:value-type="string">
            <text:p>08/03/2021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9-3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9-1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9-1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8-9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8-6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8-5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8-56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8-3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8-3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38-11.2020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29 ª ZONA ELEITORAL</text:p>
          </table:table-cell>
          <table:table-cell office:value-type="string">
            <text:p>11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38-0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19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7-8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7-71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7-6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8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7-4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37-35.2020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01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7-03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9 ª ZONA ELEITORAL</text:p>
          </table:table-cell>
          <table:table-cell office:value-type="string">
            <text:p>06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6-9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6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6-78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6-6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36-3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5-9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5-7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5-50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5-4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5-1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5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4-9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4-65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4-2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4-2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4-11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34-04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6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33-86.2020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4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33-83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3-4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3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3-2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3-1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2-5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2-2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1-93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31-71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4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1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6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1-5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1-13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0-71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9-8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9-0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5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8-76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8-0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7-91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7-73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7-1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6-9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6-88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6-3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6-09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25-86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5-6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25-64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5-4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25-42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25-40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5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5-0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4-8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24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4-6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24-55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4-2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4-2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3-7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3-4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23-3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2-9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2-5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22-4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8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2-1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21-69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21-6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21-49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1-3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1-12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0-8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0-8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20-7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1/04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0-4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20-4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020-29.2020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0-27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9-9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9-9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9-6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19-57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19-42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6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18-3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8-1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8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7-9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7-4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7-29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7-2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16-87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16-6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SHEILA MAYRA DE ARAÚJO LINS MEL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16-4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6-4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6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6-30.2020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16-1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14-9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4-7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14-4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4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4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4-0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3-89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3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4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3-2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1/2019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3-2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2-7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2-3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2-0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1-5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1-22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0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0-6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0-5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10-5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0-3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9-8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9-6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9-52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9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8-9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08-85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6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8-8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08-7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8-6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6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8-3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1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8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7-9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7-3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7-1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6-5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6-2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5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5-15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5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4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04-7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4-30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3-36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05/12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3-0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02-6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2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02-14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13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01-7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1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4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01-10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92-33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85-41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81-04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78-4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68-05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8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52-51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40-37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25-68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20-46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16-0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14-3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666-80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654-34.2016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649-12.2016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619-0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3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29">
            <text:p>43729</text:p>
          </table:table-cell>
          <table:table-cell office:value-type="string">
            <text:p>0000517-64.2016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 ª ZONA ELEITORAL</text:p>
          </table:table-cell>
          <table:table-cell office:value-type="string">
            <text:p>26/10/2016</text:p>
          </table:table-cell>
          <table:table-cell office:value-type="string">
            <text:p>01/01/2023</text:p>
          </table:table-cell>
          <table:table-cell/>
          <table:table-cell office:value-type="string">
            <text:p>JOSE HERVAL SAMPAIO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208-69.2016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12/2016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5-5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3-8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1-1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89-4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88-6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179-84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6/10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6-46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5-6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4-76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3-9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173-77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6/10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0-3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7-8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5-1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2-6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1-7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0-9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58-2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56-5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54-8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50-48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49-63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48-78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46-1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8-10.2013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05/06/2013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6-6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5-7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4-9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000130-03.2019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1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7-1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6-2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5-4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3-7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2-8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000096-28.2019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2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92-4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3/07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91-6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3/07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84-14.2018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74-2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6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73-82.2018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72-5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7/06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7-72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7-3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6-8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5-0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5-0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3-9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3-3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2-1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5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1-6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1-6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0-80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57-8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4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57-28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6-40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5-93.2017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7/11/2017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3-85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51-78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51-38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0-33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9-48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8-83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8-63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6-16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45-84.2019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4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5-7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44-29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1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4-26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3-0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2-76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0">
            <text:p>43740</text:p>
          </table:table-cell>
          <table:table-cell office:value-type="string">
            <text:p>0000042-70.2019.6.20.001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7 ª ZONA ELEITORAL</text:p>
          </table:table-cell>
          <table:table-cell office:value-type="string">
            <text:p>03/07/2019</text:p>
          </table:table-cell>
          <table:table-cell office:value-type="string">
            <text:p>01/01/2023</text:p>
          </table:table-cell>
          <table:table-cell/>
          <table:table-cell office:value-type="string">
            <text:p>GABRIELLA EDVANDA MARQUES FÉLI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2-56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42-28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7/12/2018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2-1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2-1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1-2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0-4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40-27.2017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8/09/2017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39-71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4/2019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9-5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39-07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1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9-0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38-88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18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38-86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4/2019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8-7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8-19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7-8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7-3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6-8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6-49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6-0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5-6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5-2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34-83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1/04/2018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34-48.2019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4-3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3-5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2-6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32-3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2-1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1-8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1-67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31-53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1-27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0-9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0-82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30-6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9-1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69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7/2017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8-29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7-4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6-59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6-31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9/08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26-11.2017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3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5-7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3-76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1/08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1-09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7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0-24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7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20-18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4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9-39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19-33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4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15-45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2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4-17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12-55.2018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4/03/2018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12-12.2018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06/12/2018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0-77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9-92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9-04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4/2019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08-84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2/02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8-53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8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8-24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8-10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7-93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8/03/2017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7-65.2018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1 ª ZONA ELEITORAL</text:p>
          </table:table-cell>
          <table:table-cell office:value-type="string">
            <text:p>16/01/2018</text:p>
          </table:table-cell>
          <table:table-cell office:value-type="string">
            <text:p>01/01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7-3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7-25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6-49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8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6-46.2019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1 ª ZONA ELEITORAL</text:p>
          </table:table-cell>
          <table:table-cell office:value-type="string">
            <text:p>17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6-40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6-11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2/2017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5-6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5-64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8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5-55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4-70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3-85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2-71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24/01/2017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02-3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6 ª ZONA ELEITORAL</text:p>
          </table:table-cell>
          <table:table-cell office:value-type="string">
            <text:p>13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2-03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45">
            <text:p>43745</text:p>
          </table:table-cell>
          <table:table-cell office:value-type="string">
            <text:p>0000001-88.2019.6.20.002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2 ª ZONA ELEITORAL</text:p>
          </table:table-cell>
          <table:table-cell office:value-type="string">
            <text:p>28/01/2019</text:p>
          </table:table-cell>
          <table:table-cell office:value-type="string">
            <text:p>01/01/2023</text:p>
          </table:table-cell>
          <table:table-cell/>
          <table:table-cell office:value-type="string">
            <text:p>BRUNO MONTENEGRO RIBEIRO DANTA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01-4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6 ª ZONA ELEITORAL</text:p>
          </table:table-cell>
          <table:table-cell office:value-type="string">
            <text:p>13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1-27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4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1-24.2019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1 ª ZONA ELEITORAL</text:p>
          </table:table-cell>
          <table:table-cell office:value-type="string">
            <text:p>18/01/2019</text:p>
          </table:table-cell>
          <table:table-cell office:value-type="string">
            <text:p>01/01/2023</text:p>
          </table:table-cell>
          <table:table-cell/>
          <table:table-cell office:value-type="string">
            <text:p>DEONITA ANTUZIA DE SOUSA ANTUNES FERNANDES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