
<file path=META-INF/manifest.xml><?xml version="1.0" encoding="utf-8"?>
<!DOCTYPE manifest  PUBLIC '-//OpenOffice.org//DTD Manifest 1.0//EN'  'Manifest.dtd'>
<manifest:manifest xmlns:manifest="urn:oasis:names:tc:opendocument:xmlns:manifest:1.0">
  <manifest:file-entry manifest:media-type="application/vnd.oasis.opendocument.spreadsheet" manifest:full-path="/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table="urn:oasis:names:tc:opendocument:xmlns:table:1.0" xmlns:text="urn:oasis:names:tc:opendocument:xmlns:text:1.0" xmlns:oooc="http://openoffice.org/2004/calc" xmlns:style="urn:oasis:names:tc:opendocument:xmlns:style:1.0" xmlns:fo="urn:oasis:names:tc:opendocument:xmlns:xsl-fo-compatible:1.0" xmlns:number="urn:oasis:names:tc:opendocument:xmlns:datastyle:1.0" xmlns:xlink="http://www.w3.org/1999/xlink">
  <office:body>
    <office:spreadsheet>
      <table:table table:name="indicadores">
        <table:table-row>
          <table:table-cell office:value-type="string">
            <text:p>codigo_serventia</text:p>
          </table:table-cell>
          <table:table-cell office:value-type="string">
            <text:p>nr_unico</text:p>
          </table:table-cell>
          <table:table-cell office:value-type="string">
            <text:p>grau</text:p>
          </table:table-cell>
          <table:table-cell office:value-type="string">
            <text:p>origem</text:p>
          </table:table-cell>
          <table:table-cell office:value-type="string">
            <text:p>cod_classe_cnj</text:p>
          </table:table-cell>
          <table:table-cell office:value-type="string">
            <text:p>classe_sigla</text:p>
          </table:table-cell>
          <table:table-cell office:value-type="string">
            <text:p>serventia_descricao</text:p>
          </table:table-cell>
          <table:table-cell office:value-type="string">
            <text:p>data_autuacao</text:p>
          </table:table-cell>
          <table:table-cell office:value-type="string">
            <text:p>data</text:p>
          </table:table-cell>
          <table:table-cell office:value-type="string">
            <text:p>tipo_decisao</text:p>
          </table:table-cell>
          <table:table-cell office:value-type="string">
            <text:p>magistrado_nome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41-02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34">
            <text:p>12134</text:p>
          </table:table-cell>
          <table:table-cell office:value-type="string">
            <text:p>TutCautAnt</text:p>
          </table:table-cell>
          <table:table-cell office:value-type="string">
            <text:p>54 ª ZONA ELEITORAL</text:p>
          </table:table-cell>
          <table:table-cell office:value-type="string">
            <text:p>28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52-31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34">
            <text:p>12134</text:p>
          </table:table-cell>
          <table:table-cell office:value-type="string">
            <text:p>TutCautAnt</text:p>
          </table:table-cell>
          <table:table-cell office:value-type="string">
            <text:p>54 ª ZONA ELEITORAL</text:p>
          </table:table-cell>
          <table:table-cell office:value-type="string">
            <text:p>06/11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38-10.2013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41">
            <text:p>11541</text:p>
          </table:table-cell>
          <table:table-cell office:value-type="string">
            <text:p>Rp</text:p>
          </table:table-cell>
          <table:table-cell office:value-type="string">
            <text:p>13 ª ZONA ELEITORAL</text:p>
          </table:table-cell>
          <table:table-cell office:value-type="string">
            <text:p>05/06/2013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2-71.2017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41">
            <text:p>11541</text:p>
          </table:table-cell>
          <table:table-cell office:value-type="string">
            <text:p>Rp</text:p>
          </table:table-cell>
          <table:table-cell office:value-type="string">
            <text:p>13 ª ZONA ELEITORAL</text:p>
          </table:table-cell>
          <table:table-cell office:value-type="string">
            <text:p>24/01/2017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3-36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41">
            <text:p>11541</text:p>
          </table:table-cell>
          <table:table-cell office:value-type="string">
            <text:p>Rp</text:p>
          </table:table-cell>
          <table:table-cell office:value-type="string">
            <text:p>13 ª ZONA ELEITORAL</text:p>
          </table:table-cell>
          <table:table-cell office:value-type="string">
            <text:p>05/12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8-07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41">
            <text:p>11541</text:p>
          </table:table-cell>
          <table:table-cell office:value-type="string">
            <text:p>Rp</text:p>
          </table:table-cell>
          <table:table-cell office:value-type="string">
            <text:p>13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58-98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0">
            <text:p>12630</text:p>
          </table:table-cell>
          <table:table-cell office:value-type="string">
            <text:p>RepEsp</text:p>
          </table:table-cell>
          <table:table-cell office:value-type="string">
            <text:p>18 ª ZONA ELEITORAL</text:p>
          </table:table-cell>
          <table:table-cell office:value-type="string">
            <text:p>01/03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07-65.2018.6.20.001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11 ª ZONA ELEITORAL</text:p>
          </table:table-cell>
          <table:table-cell office:value-type="string">
            <text:p>16/01/2018</text:p>
          </table:table-cell>
          <table:table-cell office:value-type="string">
            <text:p>01/01/2023</text:p>
          </table:table-cell>
          <table:table-cell/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07-1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4 ª ZONA ELEITORAL</text:p>
          </table:table-cell>
          <table:table-cell office:value-type="string">
            <text:p>17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38-11.2020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29 ª ZONA ELEITORAL</text:p>
          </table:table-cell>
          <table:table-cell office:value-type="string">
            <text:p>11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63-46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4 ª ZONA ELEITORAL</text:p>
          </table:table-cell>
          <table:table-cell office:value-type="string">
            <text:p>25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64-31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4 ª ZONA ELEITORAL</text:p>
          </table:table-cell>
          <table:table-cell office:value-type="string">
            <text:p>25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71-2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4 ª ZONA ELEITORAL</text:p>
          </table:table-cell>
          <table:table-cell office:value-type="string">
            <text:p>10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08-81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15 ª ZONA ELEITORAL</text:p>
          </table:table-cell>
          <table:table-cell office:value-type="string">
            <text:p>14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09-66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15 ª ZONA ELEITORAL</text:p>
          </table:table-cell>
          <table:table-cell office:value-type="string">
            <text:p>14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600039-36.2021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69 ª ZONA ELEITORAL</text:p>
          </table:table-cell>
          <table:table-cell office:value-type="string">
            <text:p>08/03/2021</text:p>
          </table:table-cell>
          <table:table-cell office:value-type="string">
            <text:p>01/01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059-81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1 ª ZONA ELEITORAL</text:p>
          </table:table-cell>
          <table:table-cell office:value-type="string">
            <text:p>07/05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060-66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1 ª ZONA ELEITORAL</text:p>
          </table:table-cell>
          <table:table-cell office:value-type="string">
            <text:p>07/05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0-83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4 ª ZONA ELEITORAL</text:p>
          </table:table-cell>
          <table:table-cell office:value-type="string">
            <text:p>08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2-53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4 ª ZONA ELEITORAL</text:p>
          </table:table-cell>
          <table:table-cell office:value-type="string">
            <text:p>08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4-23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4 ª ZONA ELEITORAL</text:p>
          </table:table-cell>
          <table:table-cell office:value-type="string">
            <text:p>08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00-72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3 ª ZONA ELEITORAL</text:p>
          </table:table-cell>
          <table:table-cell office:value-type="string">
            <text:p>2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01-57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3 ª ZONA ELEITORAL</text:p>
          </table:table-cell>
          <table:table-cell office:value-type="string">
            <text:p>2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1-10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2-92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5-47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6-32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7-17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8-02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9-84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0-69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1-54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3-24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4-09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33-05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62 ª ZONA ELEITORAL</text:p>
          </table:table-cell>
          <table:table-cell office:value-type="string">
            <text:p>25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33-95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32 ª ZONA ELEITORAL</text:p>
          </table:table-cell>
          <table:table-cell office:value-type="string">
            <text:p>08/11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34-80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32 ª ZONA ELEITORAL</text:p>
          </table:table-cell>
          <table:table-cell office:value-type="string">
            <text:p>08/11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45-98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68 ª ZONA ELEITORAL</text:p>
          </table:table-cell>
          <table:table-cell office:value-type="string">
            <text:p>09/11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46-83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68 ª ZONA ELEITORAL</text:p>
          </table:table-cell>
          <table:table-cell office:value-type="string">
            <text:p>09/11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225-69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1 ª ZONA ELEITORAL</text:p>
          </table:table-cell>
          <table:table-cell office:value-type="string">
            <text:p>02/12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7-61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08/12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01-24.2019.6.20.001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11 ª ZONA ELEITORAL</text:p>
          </table:table-cell>
          <table:table-cell office:value-type="string">
            <text:p>18/01/2019</text:p>
          </table:table-cell>
          <table:table-cell office:value-type="string">
            <text:p>01/01/2023</text:p>
          </table:table-cell>
          <table:table-cell/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06-46.2019.6.20.001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11 ª ZONA ELEITORAL</text:p>
          </table:table-cell>
          <table:table-cell office:value-type="string">
            <text:p>17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42-76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52 ª ZONA ELEITORAL</text:p>
          </table:table-cell>
          <table:table-cell office:value-type="string">
            <text:p>01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50-47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8-3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13 ª ZONA ELEITORAL</text:p>
          </table:table-cell>
          <table:table-cell office:value-type="string">
            <text:p>22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225-58.2020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16 ª ZONA ELEITORAL</text:p>
          </table:table-cell>
          <table:table-cell office:value-type="string">
            <text:p>29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206-22.2020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26 ª ZONA ELEITORAL</text:p>
          </table:table-cell>
          <table:table-cell office:value-type="string">
            <text:p>1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16-34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54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07-96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15 ª ZONA ELEITORAL</text:p>
          </table:table-cell>
          <table:table-cell office:value-type="string">
            <text:p>14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10-51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15 ª ZONA ELEITORAL</text:p>
          </table:table-cell>
          <table:table-cell office:value-type="string">
            <text:p>14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8-77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19 ª ZONA ELEITORAL</text:p>
          </table:table-cell>
          <table:table-cell office:value-type="string">
            <text:p>0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4-62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2-39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29">
            <text:p>43729</text:p>
          </table:table-cell>
          <table:table-cell office:value-type="string">
            <text:p>0600131-09.2021.6.20.000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6 ª ZONA ELEITORAL</text:p>
          </table:table-cell>
          <table:table-cell office:value-type="string">
            <text:p>09/1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E HERVAL SAMPAIO JUNIOR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38-27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62 ª ZONA ELEITORAL</text:p>
          </table:table-cell>
          <table:table-cell office:value-type="string">
            <text:p>23/12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29">
            <text:p>43729</text:p>
          </table:table-cell>
          <table:table-cell office:value-type="string">
            <text:p>0000517-64.2016.6.20.000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 ª ZONA ELEITORAL</text:p>
          </table:table-cell>
          <table:table-cell office:value-type="string">
            <text:p>26/10/2016</text:p>
          </table:table-cell>
          <table:table-cell office:value-type="string">
            <text:p>01/01/2023</text:p>
          </table:table-cell>
          <table:table-cell/>
          <table:table-cell office:value-type="string">
            <text:p>JOSE HERVAL SAMPAIO JUNIOR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619-09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3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666-80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5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14-39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5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16-09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9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20-46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9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25-68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9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40-37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9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649-12.2016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09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654-34.2016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09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52-51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19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68-05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8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78-49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81-04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85-41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92-33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208-69.2016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0/12/2016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6-11.2017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0/02/2017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40-27.2017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8/09/2017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55-93.2017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17/11/2017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12-55.2018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14/03/2018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34-83.2018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11/04/2018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42-19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6/04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43-0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6/04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62-10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5/05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38-88.2018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18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35-79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4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36-6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4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46-11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48-78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49-63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50-48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54-85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56-55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58-25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60-92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61-77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62-62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65-17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67-8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70-39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73-91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74-76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75-61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76-46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88-60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7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89-45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7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91-15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7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93-82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7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95-52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7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42-28.2018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7/12/2018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01-46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6 ª ZONA ELEITORAL</text:p>
          </table:table-cell>
          <table:table-cell office:value-type="string">
            <text:p>13/02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02-31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6 ª ZONA ELEITORAL</text:p>
          </table:table-cell>
          <table:table-cell office:value-type="string">
            <text:p>13/02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2-03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02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3-85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02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05-64.2019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8/02/2019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06-49.2019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8/02/2019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38-86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04/2019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39-71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04/2019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14-17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6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1-27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2-12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5-64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6-49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7-34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8-19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9-04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42-56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44-26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48-63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49-48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50-33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53-85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56-40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61-62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65-02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66-84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000096-28.2019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12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19-39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4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000130-03.2019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1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21-09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8/07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26-31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9/08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32-38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01-10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3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1-3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04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16-4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5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17-2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5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18-1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5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19-9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5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06-28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17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11-5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17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6-5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8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7-3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8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10-9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30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20-7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1/04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22-4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8/05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97-86.202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5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03-93.202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7/05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24-7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6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3-8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4-6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7-2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01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069-77.2020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46 ª ZONA ELEITORAL</text:p>
          </table:table-cell>
          <table:table-cell office:value-type="string">
            <text:p>09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51-32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600037-03.2020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9 ª ZONA ELEITORAL</text:p>
          </table:table-cell>
          <table:table-cell office:value-type="string">
            <text:p>06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38-09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19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59-9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2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60-7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2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61-6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2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65-06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2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306-93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288-66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0-7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1-6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2-4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3-3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4-1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5-0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6-8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7-7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0-2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2-9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4-6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5-4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6-3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7-1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8-0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9-8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0-7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1-5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2-4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3-2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4-1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5-9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14-64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6-7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7-6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8-4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72-8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9-3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322-47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92-8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93-6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94-5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96-2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97-0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98-9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99-7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74-5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0-6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1-4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2-3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369-87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3-1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4-9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5-8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6-6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8-3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9-2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0-0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1-9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2-7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3-6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4-4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5-3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6-1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7-9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8-8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9-6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21-3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22-2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23-0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24-8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27-4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29-1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30-9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34-3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35-2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36-0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38-7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39-5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40-4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44-8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343-9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45-6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331-65.2020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46-5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372-42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49-0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0-8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1-7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2-5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3-4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5-1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6-9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7-7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8-6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9-4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61-1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75-4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45-84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63-8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64-7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65-5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403-62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48-39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251-59.2020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5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66-4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77-1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67-2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81-5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85-8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86-7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87-5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88-4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89-2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94-5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96-2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00-5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68-1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01-4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06-6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07-4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08-3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09-1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10-0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11-8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12-7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14-4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16-1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70-7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73-3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74-1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357-07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372-43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19-6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381-0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383-7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175-72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21-3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22-1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176-57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23-0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25-7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26-5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27-4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410-44.2020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28-2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30-9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31-7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32-6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34-3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37-8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76-8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77-7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79-4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418-31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80-2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39-5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84-6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40-3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85-4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86-3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87-1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41-2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88-0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89-8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42-0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0-6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94-56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3-2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4-0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5-9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6-7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45-6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436-52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46-4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47-3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7-6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49-9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8-4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52-5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53-3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54-2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55-0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57-7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59-4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9-3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98-93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99-78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56-16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62-9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01-48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64-6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57-98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68-0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02-33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69-8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74-1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0-1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82-8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84-5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86-2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87-1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04-03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88-9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89-8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92-3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05-85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2-8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3-6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93-2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5-3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6-2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98-4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06-70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07-55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7-0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03-6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8-9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06-1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9-7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08-8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0-6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09-7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0-5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1-4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2-3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3-1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2-2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4-9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5-8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3-1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4-9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6-6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5-7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7-5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7-4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8-3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9-1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8-3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20-0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22-7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23-5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376-13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28-7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0-0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31-3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1-8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35-6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36-5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38-2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40-9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44-3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45-1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46-9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47-8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48-6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49-5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0-3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1-2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2-0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3-9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385-72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4-7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5-6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6-4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8-1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413-1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0-8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415-7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417-4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221-61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2-7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10-10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11-92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12-77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490-18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3-5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4-4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5-2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6-1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2-5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394-34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395-19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13-62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456-44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74-37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3-3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4-2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5-0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6-8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7-7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8-5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9-4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0-2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1-1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2-9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3-8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4-6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5-5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6-3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7-2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8-0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9-8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80-7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02-11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81-5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7-9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82-4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85-66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8-8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83-2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17-02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18-84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9-6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84-1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0-5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1-3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20-54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23-09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223-31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224-16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225-98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226-83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227-68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91-7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92-8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94-5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25-76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97-1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95-1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06-48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99-5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26-61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00-6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01-2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04-0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27-46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3-0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06-7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4-8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07-5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5-7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7-4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369-54.2020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41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8-2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9-1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520-53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40-9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41-8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42-6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09-2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28-31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04-72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15-3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16-1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472-9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20-5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07-33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21-4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09-03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23-1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15-04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19-47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527-45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16-86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21-17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25-7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26-6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533-52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27-4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535-22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28-3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0-0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1-8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2-6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3-5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5-2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44-3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6-0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24-69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7-9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8-7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385-08.2020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41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42-1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43-9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46-0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29-16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48-2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50-9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52-6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395-52.2020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41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539-59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54-3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30-98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57-8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59-5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0-3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47-8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2-0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3-8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4-7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32-68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5-5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6-4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7-2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8-1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34-38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35-23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9-9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1-6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32-46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2-5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3-3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31-5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4-2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5-0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33-2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6-8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7-7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484-1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8-5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38-75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564-62.2020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548-21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41-30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45-67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46-52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39-32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50-89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89-8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54-29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48-7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61-21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93-2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7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94-1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7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803-7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13/11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581-11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7/11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54-07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02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93-26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09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94-11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11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805-4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11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95-93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11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96-78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14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63-66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15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237-15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15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69-67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31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97-63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31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814-0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31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815-8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31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02-60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12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02-14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13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34-29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5-44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35-14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36-64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37-49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36-96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36-35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38-34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45-11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5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39-19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37-81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38-66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49-4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5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51-1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5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39-51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0-36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41-86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1-21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2-06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42-71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8-96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3-8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40-08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41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4-7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44-12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55-5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5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1-51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37-71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08-33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1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38-56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2-36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44-79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5-5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45-64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39-41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6-4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7-2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8-1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10-57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44-41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45-26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5-8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9-9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7-5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0-80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42-93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1-6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16-13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42-75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41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8-43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48-78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52-56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56-26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17-49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49-63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50-48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58-93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2-50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9-2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9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52-18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9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61-48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9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3-3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4-20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53-03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9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5-0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6-87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8/02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68-60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0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53-92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12/11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54-77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13/11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55-62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13/11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7-93.2017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8/03/2017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05-69.2017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6/2017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07-39.2017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6/2017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08-24.2017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6/2017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0-82.2017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6/06/2017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1-67.2017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6/06/2017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6-89.2017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6/06/2017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026-11.2017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3/06/2017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28-69.2017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3/07/2017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173-77.2017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6/10/2017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179-84.2017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6/10/2017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08-84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2/02/2018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45-71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6/04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51-78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3/05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57-85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4/05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08-53.2018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08/05/2018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15-45.2018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12/05/2018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63-92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8/05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67-32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5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72-5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7/06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74-2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5/06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91-60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3/07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92-45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3/07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02-89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03-7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05-4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3/08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06-29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3/08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07-1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3/08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39-07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31/08/2018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44-29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31/08/2018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57-28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4/09/2018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60-80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4/09/2018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61-65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4/09/2018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63-35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4/09/2018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65-05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4/09/2018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67-72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4/09/2018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34-9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4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000073-82.2018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3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000084-14.2018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3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12-12.2018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06/12/2018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45">
            <text:p>43745</text:p>
          </table:table-cell>
          <table:table-cell office:value-type="string">
            <text:p>0000001-88.2019.6.20.002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2 ª ZONA ELEITORAL</text:p>
          </table:table-cell>
          <table:table-cell office:value-type="string">
            <text:p>28/01/2019</text:p>
          </table:table-cell>
          <table:table-cell office:value-type="string">
            <text:p>01/01/2023</text:p>
          </table:table-cell>
          <table:table-cell/>
          <table:table-cell office:value-type="string">
            <text:p>BRUNO MONTENEGRO RIBEIRO DANTA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01-27.2019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14/02/2019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09-04.2019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4/2019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045-84.2019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5/04/2019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4-70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2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5-55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2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6-40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2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7-25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2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8-10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2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9-92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2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10-77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2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19-33.2019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4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20-18.2019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4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42-76.2019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5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46-16.2019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5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48-83.2019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5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51-38.2019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5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34-48.2019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1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20-24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7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40">
            <text:p>43740</text:p>
          </table:table-cell>
          <table:table-cell office:value-type="string">
            <text:p>0000042-70.2019.6.20.001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7 ª ZONA ELEITORAL</text:p>
          </table:table-cell>
          <table:table-cell office:value-type="string">
            <text:p>03/07/2019</text:p>
          </table:table-cell>
          <table:table-cell office:value-type="string">
            <text:p>01/01/2023</text:p>
          </table:table-cell>
          <table:table-cell/>
          <table:table-cell office:value-type="string">
            <text:p>GABRIELLA EDVANDA MARQUES FÉLI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23-76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1/08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30-68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31-53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25-74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26-59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27-44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28-29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29-14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0-96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1-81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2-66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3-51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4-36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5-21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6-06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7-88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8-73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9-58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40-43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41-28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42-13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229-80.2019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4/11/2019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13-24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8/11/2019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08-9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7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09-8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7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10-6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7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04-73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17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3-0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8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4-8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8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5-6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8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12-3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8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13-2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8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14-0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8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01-79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5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8-2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9-0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13-4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4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14-3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4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08-85.2020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16/05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16-87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1/05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12-70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17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24-55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25-40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04-30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05-15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5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08-67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6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1-6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6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19-42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6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0-27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7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2-26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7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3-11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7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4-9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7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09-52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8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0-37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8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14-40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9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1-22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9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1-12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9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2-5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9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5-78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9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3-3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9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4-2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9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14-92.2020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9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2-94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9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2-07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9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3-79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9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016-62.2020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9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4-64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020-29.2020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5-0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5-49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17-92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19-62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6-8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08-71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3-89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20-47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8-3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18-32.2020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4-74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600021-49.2020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9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6-44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9-18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7-29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6-34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0-0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8-14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7-19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1-8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8-04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9-86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0-71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9-96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1-56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20-81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21-66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22-51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3-26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8-5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23-36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16-48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9-4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0-2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24-21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1-1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25-06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21-32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2-9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26-88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27-73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2-7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600025-86.2020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9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019-57.2020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6-30.2020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22-17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3-5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020-42.2020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4-11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5-5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24-84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50-80.2020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1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25-69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01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6-3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1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5-93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01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4-4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1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6-78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01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21-69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01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5-2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2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20-8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0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23-4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0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24-2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0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25-1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0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26-9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0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6-1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26-09.2020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06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27-91.2020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06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28-76.2020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06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43-61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07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063-70.2020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07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7-63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08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56-02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08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9-33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09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59-54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09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025-64.2020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10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61-24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0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67-31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0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69-98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0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71-68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0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72-53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0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600031-93.2020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9 ª ZONA ELEITORAL</text:p>
          </table:table-cell>
          <table:table-cell office:value-type="string">
            <text:p>1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54-45.2020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1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59-67.2020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1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64-51.202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62-81.202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1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82-72.202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196-56.202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1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33-86.2020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14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031-71.2020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14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29-09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15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31-13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15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63-66.202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1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34-87.2020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2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34-65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2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36-57.2020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2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49-68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8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35-50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9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4-5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9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77-75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9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33-83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30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25-42.2020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5-3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31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33-46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0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7-92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8-77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9-62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52-17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53-02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54-84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34-04.2020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06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42-78.2020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07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43-63.2020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07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48-85.2020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10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9-8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1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58-84.2020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12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50-7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2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51-5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2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39-91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9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40-7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0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41-61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0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42-4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0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44-1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0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61-82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0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62-67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0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45-98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0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57-1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58-9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60-6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62-3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63-2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64-0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65-89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68-44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69-29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70-14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72-81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75-3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77-0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78-88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0-58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1-43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3-13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4-9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5-8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6-6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7-5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8-3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0-0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2-7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3-5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4-4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7-94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9-64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0-49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1-34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2-19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3-04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4-8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5-71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6-5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7-41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8-2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9-11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0-93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1-78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2-63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3-48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4-33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5-18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6-03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7-8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8-7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9-5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0-4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1-2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2-1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5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3-9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5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3-70.2020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7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600043-10.2020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9 ª ZONA ELEITORAL</text:p>
          </table:table-cell>
          <table:table-cell office:value-type="string">
            <text:p>27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5-40.2020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31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037-35.2020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01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5-6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02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70-38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9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6-4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1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6-49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4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7-34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4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9-04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4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0-86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4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2-56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5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3-41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5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4-26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5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5-11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5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6-93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6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7-78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6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8-63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6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9-48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6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0-33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6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33-73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4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35-43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4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36-28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4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38-95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4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39-80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4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40-65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4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41-50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4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47-57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48-42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54-49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56-19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57-04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59-71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60-56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61-41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62-26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59-78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7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60-63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7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45-02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4/02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46-84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4/02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47-69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4/02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48-54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4/02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49-39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5/02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50-24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5/02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51-09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5/02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53-76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8/02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54-61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8/02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55-46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8/02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56-31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8/02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84-93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03/05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52-1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7/05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55-68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8/05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56-53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8/05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57-38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31/05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58-23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31/05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59-08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31/05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60-90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1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61-75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1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02-26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6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03-11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6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04-93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6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09-18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11-85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13-55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15-25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70-21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21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24-73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1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25-58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1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26-43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1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04-34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1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78-83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2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08-8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2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09-6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78-20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95-89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1-54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05-19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1-46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79-68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86-03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87-75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2-31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85-78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600081-69.2021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2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74-95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087-28.2021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8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86-63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16-10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06-04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0-5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79-05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28-13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80-87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82-57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57-31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52-52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30-80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83-42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53-37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1-3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089-95.2021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8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600082-54.2021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2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86-45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68-49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58-16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090-36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54-22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07-51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55-07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3-16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07-86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69-34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84-27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094-19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85-12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095-04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5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095-26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5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88-70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6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17-92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6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89-55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6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18-77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6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88-60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091-21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78-38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0-68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96-74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1-53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59-98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97-59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0-19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1-04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8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90-40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8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91-25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8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73-73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28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2-2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8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89-45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8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87-30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8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3-0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8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0-30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8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2-86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8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096-86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4-98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092-06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43-91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07-31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81-38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3-24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3-71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4-90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44-76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45-61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46-46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47-31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10-41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48-16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32-50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79-23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61-68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68-67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35-23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2-38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88-64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5-7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77-50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6-60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3-23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43">
            <text:p>43743</text:p>
          </table:table-cell>
          <table:table-cell office:value-type="string">
            <text:p>0600088-30.2021.6.20.002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0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49-98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50-83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75-43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62-53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63-38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7-4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600086-91.2021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2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1-15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76-28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87-48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5-83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6-68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88-33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4-09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93-92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093-88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7-53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19-62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097-71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2-97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89-18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5-91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094-73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98-44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4-56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0-03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11-26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82-23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94-77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5-41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95-62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096-11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098-56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51-68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0-08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64-23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1-85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08-16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56-78.2021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4-08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83-08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093-35.2021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8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12-73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78-35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098-32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VAGNOS KELLY FIGUEIREDO DE MEDEIROS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90-70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99-29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52-53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88-15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1-90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09-9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0-47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37-90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77-13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79-20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13-5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1-32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6-26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094-20.2021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8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0-62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50">
            <text:p>43750</text:p>
          </table:table-cell>
          <table:table-cell office:value-type="string">
            <text:p>0600074-25.2021.6.20.002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7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K CLARK SANTIAGO ANDRADE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78-95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79-80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84-90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65-08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43">
            <text:p>43743</text:p>
          </table:table-cell>
          <table:table-cell office:value-type="string">
            <text:p>0600089-15.2021.6.20.002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0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2-70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3-55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2-17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89-97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5-90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55-08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4-40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099-63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85-75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66-90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67-75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69-52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0-82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59-45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36-87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0-37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80-65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96-47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2-75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97-32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38-75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39-60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37-72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8-38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81-50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82-35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00-48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7-11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0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6-75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0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5-25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0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8-30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0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0-14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0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12-11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0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6-76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0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0-30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0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1-15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0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2-97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0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79-31.2021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0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1-96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0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40-27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0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91-19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0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7-92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0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9-23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1-6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8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3-3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8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7-60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7-61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1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92-04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1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5-0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1-67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1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58-59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1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0-84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2-32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9-78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0-26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9-62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69-45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93-25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3-82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8-46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17-9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2-81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94-10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95-92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81-87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96-77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86-60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50">
            <text:p>43750</text:p>
          </table:table-cell>
          <table:table-cell office:value-type="string">
            <text:p>0600076-92.2021.6.20.002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7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K CLARK SANTIAGO ANDRADE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0-08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3-17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50">
            <text:p>43750</text:p>
          </table:table-cell>
          <table:table-cell office:value-type="string">
            <text:p>0600078-62.2021.6.20.002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7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K CLARK SANTIAGO ANDRADE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3-02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4-02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1-11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8-45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6-90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59-44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0-30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0-47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97-62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43">
            <text:p>43743</text:p>
          </table:table-cell>
          <table:table-cell office:value-type="string">
            <text:p>0600093-52.2021.6.20.002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0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2-93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4-84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2-07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3-78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3-66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1-15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43">
            <text:p>43743</text:p>
          </table:table-cell>
          <table:table-cell office:value-type="string">
            <text:p>0600094-37.2021.6.20.002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0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2-54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43-79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9-1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9-30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3-39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0-15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01-33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9-31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4-63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2-97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3-89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4-24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4-67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5-84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19-6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7-75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89-15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1-90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097-72.2021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8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4-74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2-52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0-50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3-60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01-84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GNOS KELLY FIGUEIREDO DE MEDEIROS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3-37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5-69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1-97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9-45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0-16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4-51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4-45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13-93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0-29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82-72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5-59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1-14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6">
            <text:p>43756</text:p>
          </table:table-cell>
          <table:table-cell office:value-type="string">
            <text:p>0600102-69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3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UEFLA FERNANDA DUARTE FERNANDE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6-44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2-96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0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0-63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6-54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3-82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6-91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2-20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3">
            <text:p>43763</text:p>
          </table:table-cell>
          <table:table-cell office:value-type="string">
            <text:p>0600049-70.2021.6.20.004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0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LAVIO ROBERTO PESSOA DE MORAIS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99-32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05-70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2-75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097-28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41-30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6-69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7-29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98-11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7-39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4-67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1-32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35-10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1-98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2-82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14-78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0-30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15-63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5-52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3-0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8-14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4-22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5-36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1-15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4-87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06-55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9-9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3-60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5-72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01-65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0-97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7-54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6-21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7-06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5-48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1-82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6-57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4-45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36-92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5-30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5-52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6-33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6-37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1-48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6-15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0">
            <text:p>43750</text:p>
          </table:table-cell>
          <table:table-cell office:value-type="string">
            <text:p>0600079-47.2021.6.20.002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7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K CLARK SANTIAGO ANDRADE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65-40.2021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44-82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1-6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7-97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8-39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7-18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8-88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600091-16.2021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2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3-67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9-73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8-03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3-81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2-67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04-39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GNOS KELLY FIGUEIREDO DE MEDEIROS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37-77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50">
            <text:p>43750</text:p>
          </table:table-cell>
          <table:table-cell office:value-type="string">
            <text:p>0600080-32.2021.6.20.002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7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K CLARK SANTIAGO ANDRADE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0-58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9-24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3-82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38-62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00-78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07-40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7-42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6-37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7-76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5-37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7-22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3-52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46-52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2-51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6-22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3-3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2-33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8-82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8-24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95-34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8-27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9-67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4-37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8-61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2-17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9-09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7-07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7-22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2-83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9-12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0-52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8-07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8-89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3-18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9-74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4-03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9-85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1-43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0-09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47-37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1-91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5-85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2-97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3-02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3-68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1-82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48-22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0-59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4-21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1-44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5-30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5-0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42-02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43-84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2-76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5-07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9-89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04-20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4-66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1-37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5-22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44-69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21-70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01-63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22-55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6-07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5-51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3-82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6-70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2-29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49-07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4-53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2-67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08-25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2-28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0-91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6-88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5-38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6-23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3-61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6-89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7-73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50-89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03-33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6-15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3-13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3-52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43">
            <text:p>43743</text:p>
          </table:table-cell>
          <table:table-cell office:value-type="string">
            <text:p>0600115-13.2021.6.20.002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0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23-40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48-04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43">
            <text:p>43743</text:p>
          </table:table-cell>
          <table:table-cell office:value-type="string">
            <text:p>0600116-95.2021.6.20.002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0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05-03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9-89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4-67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7-21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7-55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01-59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4-84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8-58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9-46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09-10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4-95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8-06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8-40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2-22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0-92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9-88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4-37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4-67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1-76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9-25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0-10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2-61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32-64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1-92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43">
            <text:p>43743</text:p>
          </table:table-cell>
          <table:table-cell office:value-type="string">
            <text:p>0600119-50.2021.6.20.002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0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7-08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3-07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33-49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2-77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09-42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0-70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7-97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3-62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4-46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4-47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10-27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5-32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6-17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27-77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7-02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28-62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34-34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5-52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102-84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07-91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GNOS KELLY FIGUEIREDO DE MEDEIRO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5-80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6-37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29-47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3-46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0-74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35-19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11-12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1-59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30-32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70-62.2021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4-31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5-16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5-22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7-89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4-89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54-29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0-31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3-14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13-79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7-89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14-64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8-84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36-04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9-69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7-74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37-86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5-74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0-54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8-74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46-39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600098-08.2021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8-59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6-59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8-90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4-96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55-14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39-56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9-59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5-81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48-09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1-39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0-44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32-02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1-55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7-44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16-34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9-44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6-98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6-66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2-24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2-44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103-69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1-29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2-14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8-29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7-51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5-69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7-22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0-73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1-58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5-31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57-81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9-43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8-74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51-56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2-40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3-25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3-96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52-41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02-44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18-04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4-81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9-59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8-82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3-29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9-75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0-60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5-52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1-16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70">
            <text:p>43770</text:p>
          </table:table-cell>
          <table:table-cell office:value-type="string">
            <text:p>0600148-19.2021.6.20.004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7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RTHUR BERNARDO MAIA DO NASCIMENT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03-29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4-14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0-41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0-28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2-98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4-10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1-13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8-07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5-96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34-69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6-37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8-36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9-14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1-45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5-92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1-26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9-89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6-81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7-83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7-66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5-66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9-67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2-30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6-51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6-65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3-09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4-91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50-76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8-68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75-84.2021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7-22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9-53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3-15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6-16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6-77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7-62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19-86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8-47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9-32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02-14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8-51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90-52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4-7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0-74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51-61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7-50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77-54.2021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78-39.2021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2-95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600099-90.2021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04-14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35-54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05-96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20-17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21-02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4-97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20-71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104-54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9-36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3-83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0-96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6-54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03-96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5-82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9-21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7-36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52-46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8-21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7-98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8-83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6-67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7-52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2-43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0-38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0-21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5-63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5-76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7-39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1-59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9-68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8-37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0-53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06-81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8-24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36-39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37-24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6-4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7-33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1-81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600100-75.2021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1-23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22-41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1-38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9-09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22-84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2-66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100-29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91-37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60-18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8-1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9-06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2-62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0-8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2-44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40-76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4-65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3-51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10-46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GNOS KELLY FIGUEIREDO DE MEDEIR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2-23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23-26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3-29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1-06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2-08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3-08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0-06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23-69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4-90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1-88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07-36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6-61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3-47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5-50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5-75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0-91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7-46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4-68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08-21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60-36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1-7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8-35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07-66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4-14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1-76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5-53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3-90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2-5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2-61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8-31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2-73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85-31.2021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4-36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2-88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25-93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4-32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9-22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08-51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61-03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0-07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101-14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102-96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24-54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9-03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3-46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5-17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4-75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09-36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103-81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54-16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6-35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1-89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6-02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2-74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4-31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5-21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5-60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9-20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6-45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27-63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6-60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7-30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6-38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20-05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7-45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09-06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3-73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5-16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10-88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6-98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7-83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10-21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62-85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8-30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116-78.2021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11-73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4-58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7-23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3-4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9-15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8-08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63-88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9-90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3-59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7-84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11-06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9-16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4-2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12-58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55-98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21-87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4-44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0-25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10-98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92-22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3-58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3">
            <text:p>43763</text:p>
          </table:table-cell>
          <table:table-cell office:value-type="string">
            <text:p>0600063-54.2021.6.20.004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LAVIO ROBERTO PESSOA DE MORAI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30-97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5-29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13-43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5-43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28-48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3-28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6-06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8-07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6-14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22-72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31-82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11-83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4-43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6-28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8-15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5-96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4-13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8-69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64-55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5-28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32-67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12-88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12-68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7-88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5-95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5-1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6-13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65-40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8-73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20-75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9-58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21-60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50-8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8-68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6-9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25-39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9-53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7-13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8-95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13-73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6-81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7-66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7-80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13-53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8-05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20-38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7-95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22-45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30-43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14-38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8-6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23-57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93-07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59-38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9-87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24-42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14-58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16-95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104-66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9-54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8-51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60-23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33-52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9-80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18-65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9-36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23-30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6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50-3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8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91-34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9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13-98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29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GNOS KELLY FIGUEIREDO DE MEDEIRO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37-41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9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24-15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9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14-83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29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GNOS KELLY FIGUEIREDO DE MEDEIRO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21-23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9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106-24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29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25-97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9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9-89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30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51-20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30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52-5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0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100-65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6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70-24.2021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09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92-19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11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9-97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1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6-80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12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40-21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2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16-53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12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VAGNOS KELLY FIGUEIREDO DE MEDEIROS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62-90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12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8-80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2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54-2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3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02-42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2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03-27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3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04-12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3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05-94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3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07-64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3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22-08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08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10-19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0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11-04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0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12-8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0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13-71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0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55-10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7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14-5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7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56-92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7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57-77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7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59-47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7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60-32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7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61-17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7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62-02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0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63-84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0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65-54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0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67-24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68-09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70-76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71-61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72-46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75-9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77-6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79-3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83-7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87-1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16-2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3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74-02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13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17-11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3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17-13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13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50">
            <text:p>43750</text:p>
          </table:table-cell>
          <table:table-cell office:value-type="string">
            <text:p>0600092-46.2021.6.20.002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7 ª ZONA ELEITORAL</text:p>
          </table:table-cell>
          <table:table-cell office:value-type="string">
            <text:p>13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K CLARK SANTIAGO ANDRADE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218-77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13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28-91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0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33-70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0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111-58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8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23-90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8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55-57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8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76-69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8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41-06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8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9-35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8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42-8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8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24-75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8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56-42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8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22-60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28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VAGNOS KELLY FIGUEIREDO DE MEDEIR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7-96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8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8-81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8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16-08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09/11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20">
            <text:p>43720</text:p>
          </table:table-cell>
          <table:table-cell office:value-type="string">
            <text:p>0600266-39.2021.6.20.0000</text:p>
          </table:table-cell>
          <table:table-cell office:value-type="float" office:value="2">
            <text:p>2</text:p>
          </table:table-cell>
          <table:table-cell office:value-type="string">
            <text:p>pje2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GABINETE Nº 02 DOS JUÍZES DA CORTE</text:p>
          </table:table-cell>
          <table:table-cell office:value-type="string">
            <text:p>24/11/2021</text:p>
          </table:table-cell>
          <table:table-cell office:value-type="string">
            <text:p>01/01/2023</text:p>
          </table:table-cell>
          <table:table-cell/>
          <table:table-cell office:value-type="string">
            <text:p>TICIANA MARIA DELGADO NOBR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6-76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8/11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125-40.2021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8 ª ZONA ELEITORAL</text:p>
          </table:table-cell>
          <table:table-cell office:value-type="string">
            <text:p>09/12/2021</text:p>
          </table:table-cell>
          <table:table-cell office:value-type="string">
            <text:p>01/01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9-31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13/12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30-16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9/12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386-71.2020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25">
            <text:p>12625</text:p>
          </table:table-cell>
          <table:table-cell office:value-type="string">
            <text:p>DR</text:p>
          </table:table-cell>
          <table:table-cell office:value-type="string">
            <text:p>15 ª ZONA ELEITORAL</text:p>
          </table:table-cell>
          <table:table-cell office:value-type="string">
            <text:p>09/11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73-8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7">
            <text:p>11527</text:p>
          </table:table-cell>
          <table:table-cell office:value-type="string">
            <text:p>AIJE</text:p>
          </table:table-cell>
          <table:table-cell office:value-type="string">
            <text:p>13 ª ZONA ELEITORAL</text:p>
          </table:table-cell>
          <table:table-cell office:value-type="string">
            <text:p>25/11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number="urn:oasis:names:tc:opendocument:xmlns:datastyle:1.0" xmlns:svg="urn:oasis:names:tc:opendocument:xmlns:svg-compatible:1.0" xmlns:fo="urn:oasis:names:tc:opendocument:xmlns:xsl-fo-compatible:1.0">
  <office:font-face-decls>
    <style:font-face style:name="Arial1" svg:font-family="Arial" style:font-family-generic="swiss"/>
  </office:font-face-decls>
  <office:styles>
    <style:style style:name="Default" style:family="table-cell">
      <style:table-cell-properties style:rotation-align="none"/>
      <style:text-properties style:font-name="Arial1" style:font-name-complex="Arial1"/>
    </style:style>
    <number:number-style style:name="currency-grouped">
      <number:number number:decimal-places="2" number:min-integer-digits="1" number:grouping="true"/>
    </number:number-style>
    <number:number-style style:name="integer-grouped">
      <number:number number:decimal-places="0" number:min-integer-digits="1" number:grouping="true"/>
    </number:number-style>
    <number:date-style style:name="year-to-day-long">
      <number:year number:style="long"/>
      <number:text>-</number:text>
      <number:month number:style="long"/>
      <number:text>-</number:text>
      <number:day number:style="long"/>
    </number:date-style>
  </office:styles>
</office:document-styles>
</file>