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spreadsheet" manifest:full-path="/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table="urn:oasis:names:tc:opendocument:xmlns:table:1.0" xmlns:text="urn:oasis:names:tc:opendocument:xmlns:text:1.0" xmlns:oooc="http://openoffice.org/2004/calc" xmlns:style="urn:oasis:names:tc:opendocument:xmlns:style:1.0" xmlns:fo="urn:oasis:names:tc:opendocument:xmlns:xsl-fo-compatible:1.0" xmlns:number="urn:oasis:names:tc:opendocument:xmlns:datastyle:1.0" xmlns:xlink="http://www.w3.org/1999/xlink">
  <office:body>
    <office:spreadsheet>
      <table:table table:name="indicadores">
        <table:table-row>
          <table:table-cell office:value-type="string">
            <text:p>codigo_serventia</text:p>
          </table:table-cell>
          <table:table-cell office:value-type="string">
            <text:p>nr_unico</text:p>
          </table:table-cell>
          <table:table-cell office:value-type="string">
            <text:p>grau</text:p>
          </table:table-cell>
          <table:table-cell office:value-type="string">
            <text:p>origem</text:p>
          </table:table-cell>
          <table:table-cell office:value-type="string">
            <text:p>cod_classe_cnj</text:p>
          </table:table-cell>
          <table:table-cell office:value-type="string">
            <text:p>classe_sigla</text:p>
          </table:table-cell>
          <table:table-cell office:value-type="string">
            <text:p>serventia_descricao</text:p>
          </table:table-cell>
          <table:table-cell office:value-type="string">
            <text:p>data_autuacao</text:p>
          </table:table-cell>
          <table:table-cell office:value-type="string">
            <text:p>data</text:p>
          </table:table-cell>
          <table:table-cell office:value-type="string">
            <text:p>tipo_decisao</text:p>
          </table:table-cell>
          <table:table-cell office:value-type="string">
            <text:p>magistrado_nome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73-8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7">
            <text:p>11527</text:p>
          </table:table-cell>
          <table:table-cell office:value-type="string">
            <text:p>AIJE</text:p>
          </table:table-cell>
          <table:table-cell office:value-type="string">
            <text:p>13 ª ZONA ELEITORAL</text:p>
          </table:table-cell>
          <table:table-cell office:value-type="string">
            <text:p>25/11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386-71.2020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25">
            <text:p>12625</text:p>
          </table:table-cell>
          <table:table-cell office:value-type="string">
            <text:p>DR</text:p>
          </table:table-cell>
          <table:table-cell office:value-type="string">
            <text:p>15 ª ZONA ELEITORAL</text:p>
          </table:table-cell>
          <table:table-cell office:value-type="string">
            <text:p>09/11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7-93.2017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8/03/2017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05-69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6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07-39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6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08-24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6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0-82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6/06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1-67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6/06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6-89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6/06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26-11.2017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3/06/2017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8-69.2017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7/2017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173-77.2017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6/10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179-84.2017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6/10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08-84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2/02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45-71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6/04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51-78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5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57-8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4/05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8-53.2018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08/05/2018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15-45.2018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2/05/2018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3-9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8/05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7-3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5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72-5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7/06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74-2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5/06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91-60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3/07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92-4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3/07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2-8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3-7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5-4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8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6-2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8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7-1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8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39-07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1/08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44-29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1/08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57-28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0-80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1-65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3-35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5-05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7-72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34-9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4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000073-82.2018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000084-14.2018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12-12.2018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06/12/2018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45">
            <text:p>43745</text:p>
          </table:table-cell>
          <table:table-cell office:value-type="string">
            <text:p>0000001-88.2019.6.20.002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2 ª ZONA ELEITORAL</text:p>
          </table:table-cell>
          <table:table-cell office:value-type="string">
            <text:p>28/01/2019</text:p>
          </table:table-cell>
          <table:table-cell office:value-type="string">
            <text:p>01/01/2023</text:p>
          </table:table-cell>
          <table:table-cell/>
          <table:table-cell office:value-type="string">
            <text:p>BRUNO MONTENEGRO RIBEIRO DANTA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1-27.2019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4/02/2019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9-04.2019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4/2019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45-84.2019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5/04/2019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4-70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5-55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6-40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7-25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8-10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9-92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10-77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19-33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4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20-18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4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42-76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46-16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48-83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51-38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34-48.2019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0-24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7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40">
            <text:p>43740</text:p>
          </table:table-cell>
          <table:table-cell office:value-type="string">
            <text:p>0000042-70.2019.6.20.001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7 ª ZONA ELEITORAL</text:p>
          </table:table-cell>
          <table:table-cell office:value-type="string">
            <text:p>03/07/2019</text:p>
          </table:table-cell>
          <table:table-cell office:value-type="string">
            <text:p>01/01/2023</text:p>
          </table:table-cell>
          <table:table-cell/>
          <table:table-cell office:value-type="string">
            <text:p>GABRIELLA EDVANDA MARQUES FÉLI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3-76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1/08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30-68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31-53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5-74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6-59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7-44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8-29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9-14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0-9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1-81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2-6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3-51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4-3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5-21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6-0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7-88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8-73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9-58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40-43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41-28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42-13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229-80.2019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11/2019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13-24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11/2019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8-9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9-8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0-6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04-73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17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3-0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4-8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5-6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2-3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3-2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4-0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01-7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5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8-2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9-0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3-4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4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4-3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4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08-85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16/05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16-87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1/05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12-7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7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24-55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25-40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4-30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5-15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5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8-67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6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1-6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6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19-42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6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0-27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7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2-2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7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3-11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7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4-9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7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9-52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8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0-37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8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14-4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1-22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1-12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2-5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5-7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3-3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4-2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14-92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2-94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2-07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3-79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16-62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4-64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020-29.2020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5-0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5-49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17-9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19-6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6-8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08-7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3-89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0-47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8-3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18-32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4-74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21-49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6-44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9-1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7-29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6-34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0-0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8-14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7-19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1-8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8-04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9-86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0-71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9-96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1-56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0-81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21-66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2-51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3-26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8-5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23-36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16-4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9-4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0-2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4-21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1-1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5-06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1-3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2-9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6-88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7-73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2-7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25-86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019-57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6-30.2020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2-17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3-5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020-42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4-11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5-5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4-84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0-80.2020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5-6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6-3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5-93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4-4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6-78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21-69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5-2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2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0-8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3-4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4-2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5-1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6-9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6-1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26-09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06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27-91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06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28-76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06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43-61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07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063-70.2020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07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7-63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8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56-02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08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9-33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9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59-54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09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025-64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61-24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67-31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69-98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71-68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72-53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31-93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9 ª ZONA ELEITORAL</text:p>
          </table:table-cell>
          <table:table-cell office:value-type="string">
            <text:p>1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54-45.2020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1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59-67.2020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1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64-51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62-81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82-72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196-56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33-86.2020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4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031-71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4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9-0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5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31-13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5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63-66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34-87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34-65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2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36-57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49-68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8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35-50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9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4-5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9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77-75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9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33-83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3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25-42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5-3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3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33-4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0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7-9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8-7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9-6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2-1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3-0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4-8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34-04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6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42-78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7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43-63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7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48-85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1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9-8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1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58-84.2020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12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50-7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2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51-5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2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39-9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9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0-7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1-6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2-4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4-1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61-82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62-6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5-9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57-1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58-9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0-6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2-3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3-2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4-0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5-8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8-4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9-2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0-1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2-8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5-3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7-0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8-8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0-5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1-4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3-1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4-9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5-8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6-6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7-5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8-3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0-0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2-7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3-5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4-4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7-9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9-6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0-4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1-3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2-1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3-0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4-8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5-7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6-5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7-4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8-2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9-1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0-9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1-7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2-6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3-4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4-3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5-1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6-0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7-8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8-7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9-5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0-4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1-2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2-1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3-9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3-70.2020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7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43-10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9 ª ZONA ELEITORAL</text:p>
          </table:table-cell>
          <table:table-cell office:value-type="string">
            <text:p>27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5-40.2020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1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37-35.2020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01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5-6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2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70-3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9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6-4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1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6-49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7-34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9-04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0-86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2-56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3-41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4-26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5-11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6-93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7-78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8-63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9-48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0-33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3-73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5-43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6-28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8-95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9-80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40-65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41-50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47-57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48-42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54-49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56-19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57-04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59-71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60-56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61-41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62-26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59-78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7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60-6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7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5-02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4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6-84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4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7-6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4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8-54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4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9-3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5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0-24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5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1-0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5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3-7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8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4-61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8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5-4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8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6-31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8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4-9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3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2-1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7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5-6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8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6-5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8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7-3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1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8-2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1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9-0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1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60-90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1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61-7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1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02-26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6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03-11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6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04-93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6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09-1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1-8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3-5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5-2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0-21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21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24-7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1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25-58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1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26-4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1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04-34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1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78-83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2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08-8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09-6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78-20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5-89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1-5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05-19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1-4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79-6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86-03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87-75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2-31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5-7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81-69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74-95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87-28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6-6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6-10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06-04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0-5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79-05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28-1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0-8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2-5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57-31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2-52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30-80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3-4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3-37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1-3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89-95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82-54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86-45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68-4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58-1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0-36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4-22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07-5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5-07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3-1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07-86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69-3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4-2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4-19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5-1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5-04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5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95-26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5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88-7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6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7-92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6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89-5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6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8-77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6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88-60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1-21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78-38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0-6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6-74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1-5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59-9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7-59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0-1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1-0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0-4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1-2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3-73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2-2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89-45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87-30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3-0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0-30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2-8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6-86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4-9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2-06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3-91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07-3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1-3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3-2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3-7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4-9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4-76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5-61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6-46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7-31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0-41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8-16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32-50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79-23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1-6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68-6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35-23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2-3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8-6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5-7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77-50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6-6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3-2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088-30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9-98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0-83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5-43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2-53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3-3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7-4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86-91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1-15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6-28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7-4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5-8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6-6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8-3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4-09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3-92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3-88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7-5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9-62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7-71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2-97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9-1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5-91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4-73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8-44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4-5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0-0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1-26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2-23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4-77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5-4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5-62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96-11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8-56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1-68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0-08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4-23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1-85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08-1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56-78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4-0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3-0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93-35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12-73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78-35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098-32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0-70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9-29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2-53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88-15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1-90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09-9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0-47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37-90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7-13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79-20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13-5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1-32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6-2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94-20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0-6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74-25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K CLARK SANTIAGO ANDRADE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8-95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9-80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4-90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5-0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089-15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2-70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3-55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2-17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89-97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5-90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5-08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4-40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99-63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5-75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6-9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7-75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69-52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0-82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9-45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36-87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0-3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80-65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6-47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2-75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7-32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38-75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39-60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37-72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8-3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81-50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82-35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0-48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7-1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6-7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5-25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8-3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0-14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2-11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6-76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0-30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1-15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2-97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0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79-31.2021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0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1-96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0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40-27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0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91-19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0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7-92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9-2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1-6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3-3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7-60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7-61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92-0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1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5-0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1-67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1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8-59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0-84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2-3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9-7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0-26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9-62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9-45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3-25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3-82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8-46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17-9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2-81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4-10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5-92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81-87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6-77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6-60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76-92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K CLARK SANTIAGO ANDRADE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0-0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3-17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78-62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K CLARK SANTIAGO ANDRADE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3-02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4-0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1-11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8-4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6-90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9-44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0-3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0-47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7-62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093-52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2-93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4-84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2-0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3-78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3-66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1-15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094-37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2-54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43-79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9-1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9-30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3-39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0-1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1-33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9-31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4-63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2-97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3-89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4-24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4-67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5-84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19-6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7-75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9-15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1-90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97-72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4-7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2-52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0-50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3-60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01-84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3-37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5-69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1-9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9-45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0-16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4-51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4-45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3-93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0-29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82-72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5-59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1-14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6">
            <text:p>43756</text:p>
          </table:table-cell>
          <table:table-cell office:value-type="string">
            <text:p>0600102-69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UEFLA FERNANDA DUARTE FERNANDE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6-4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2-96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0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0-6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6-54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3-82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6-91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2-20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3">
            <text:p>43763</text:p>
          </table:table-cell>
          <table:table-cell office:value-type="string">
            <text:p>0600049-70.2021.6.20.004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LAVIO ROBERTO PESSOA DE MORAIS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9-32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5-70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2-75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7-28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1-30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6-69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7-29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98-11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7-39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4-67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1-32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35-10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1-98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2-82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4-78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0-30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5-63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5-52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3-0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8-1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4-22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5-36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1-15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4-8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6-55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9-9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3-60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5-7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01-65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0-9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7-54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6-21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7-06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5-48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1-82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6-5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4-45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36-92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5-30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5-52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6-33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6-37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1-4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6-15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79-47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K CLARK SANTIAGO ANDRADE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65-40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4-82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1-6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7-97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8-39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7-18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8-88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91-16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3-6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9-73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8-03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3-81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2-6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04-39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37-77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80-32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K CLARK SANTIAGO ANDRADE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0-58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9-24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3-82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38-62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00-78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7-40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7-4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6-37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7-76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5-3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7-22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3-52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6-52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2-51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6-22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3-3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2-3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8-82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8-24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95-34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8-2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9-67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4-3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8-61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2-17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9-09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7-0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7-22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2-83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9-1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0-52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8-07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8-89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3-1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9-74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4-0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9-85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1-43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0-09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7-37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1-91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5-85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2-97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3-02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3-68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1-82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8-22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0-59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4-21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1-44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5-30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5-0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2-02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3-84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2-76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5-07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9-89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04-20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4-66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1-37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5-22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4-6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1-70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01-63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2-55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6-0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5-51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3-82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6-70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2-29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9-07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4-53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2-67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8-25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2-28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0-91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6-8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5-38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6-23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3-61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6-89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7-7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50-89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03-33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6-15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3-13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3-52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115-13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3-40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48-04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116-95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05-03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9-89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4-67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7-21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7-55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1-59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4-84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8-5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9-46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9-10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4-95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8-06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8-40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2-22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0-92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9-88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4-37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4-67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1-76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9-25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0-10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2-61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2-6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1-92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119-50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7-08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3-07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3-49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2-77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09-42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0-70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7-97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3-62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4-46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4-47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0-27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5-32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6-17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7-77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7-02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8-62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4-3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5-52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102-84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07-91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5-80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6-37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9-47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3-46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0-74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5-19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1-12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1-59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0-32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70-62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4-31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5-16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5-22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7-89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4-89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54-29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0-31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3-14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3-79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7-89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4-64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8-8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6-0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9-6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7-74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7-8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5-74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0-5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8-74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6-3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98-08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8-59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6-59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8-90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4-9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55-14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9-5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9-59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5-81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8-0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1-3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0-44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2-02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1-55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7-44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6-34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9-44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6-9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6-6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2-2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2-44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103-69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1-29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2-14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8-29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7-51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5-69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7-22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0-73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1-58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5-31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57-81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9-4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8-74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51-56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2-40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3-25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3-9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52-41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2-44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8-04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4-8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9-59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8-82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3-29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9-75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0-60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5-52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1-16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70">
            <text:p>43770</text:p>
          </table:table-cell>
          <table:table-cell office:value-type="string">
            <text:p>0600148-19.2021.6.20.004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7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RTHUR BERNARDO MAIA DO NASCIMENT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3-29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4-14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0-4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0-2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2-98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4-10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1-1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8-07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5-9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4-69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6-37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8-3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9-14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1-45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5-92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1-2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9-89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6-81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7-83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7-6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5-6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9-67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2-30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6-5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6-65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3-0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4-9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0-7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8-6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75-84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7-22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9-53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3-15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6-16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6-77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7-62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9-86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8-47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9-32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2-14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8-51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90-52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4-7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0-7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1-61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7-50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77-54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78-39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2-9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99-90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4-14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5-54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5-96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0-17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1-02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4-97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0-71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104-54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9-3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3-83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0-9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6-54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3-96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5-82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9-21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7-3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2-4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8-2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7-98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8-83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6-67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7-52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2-43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0-3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0-21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5-63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5-7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7-39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1-59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9-68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8-37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0-53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6-81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8-24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6-39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7-24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6-4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7-33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1-81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100-75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1-23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2-41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1-38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9-09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2-84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2-6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0-29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91-37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0-18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8-1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9-0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2-62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0-8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2-4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40-76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4-6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3-51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10-46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2-23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3-26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3-29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1-0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2-0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3-08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0-0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3-69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4-90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1-8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7-36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6-6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3-47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5-50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5-75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0-91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7-4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4-68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8-21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60-36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1-7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8-35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7-66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4-1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1-76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5-53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3-90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2-5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2-61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8-3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2-7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85-31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4-3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2-8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5-93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4-32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9-22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8-51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1-0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0-07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1-14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2-96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4-54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9-03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3-46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5-17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4-7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9-36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3-81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4-1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6-3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1-89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6-02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2-7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4-31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5-21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5-60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9-20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6-4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7-63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6-60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7-30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6-38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0-05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7-45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9-06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3-73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5-16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0-8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6-9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7-8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10-21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2-85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8-30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116-78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1-73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4-5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7-23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3-4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9-15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8-08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63-88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9-9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3-59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7-84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11-06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9-1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4-2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2-5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5-98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1-87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4-4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0-25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0-9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92-22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3-5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3">
            <text:p>43763</text:p>
          </table:table-cell>
          <table:table-cell office:value-type="string">
            <text:p>0600063-54.2021.6.20.004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LAVIO ROBERTO PESSOA DE MORAI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30-97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5-29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3-43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5-43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8-48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3-28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6-0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8-07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6-1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2-72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31-8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1-8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4-4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6-2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8-1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5-9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4-13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8-69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4-55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5-2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32-67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12-88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2-6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7-8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5-95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5-1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6-1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5-40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8-7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0-7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9-5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1-6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0-8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8-6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6-9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5-39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9-5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7-13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8-95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13-73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6-8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7-6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7-8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3-5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8-0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0-3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7-9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2-4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30-4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4-3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8-6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3-57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93-07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9-38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9-8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4-42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14-58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6-95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4-66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9-54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8-5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60-23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33-5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9-8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8-65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9-3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3-3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6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50-3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91-34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13-98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37-41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4-1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14-83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1-2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106-24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5-97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9-89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30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51-2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30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2-5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0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100-65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6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70-24.2021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09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92-19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11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9-97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1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6-80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2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40-2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2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16-53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12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62-90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12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8-80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2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4-2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3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2-42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2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3-2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3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4-12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3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5-9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3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7-6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3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2-0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8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0-19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0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1-0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0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2-8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0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3-71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0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5-10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4-5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7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6-9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7-7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9-4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0-3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1-1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2-0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0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3-8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0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5-5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0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7-2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8-09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0-7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1-6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2-4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5-9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7-6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9-3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83-7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87-1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6-2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3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74-02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13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7-11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3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17-13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3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92-46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13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K CLARK SANTIAGO ANDRADE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218-77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13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8-91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0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33-70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0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11-58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3-90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55-5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76-69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41-0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9-35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42-8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4-75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56-42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22-60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7-96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8-81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6-0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9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20">
            <text:p>43720</text:p>
          </table:table-cell>
          <table:table-cell office:value-type="string">
            <text:p>0600266-39.2021.6.20.0000</text:p>
          </table:table-cell>
          <table:table-cell office:value-type="float" office:value="2">
            <text:p>2</text:p>
          </table:table-cell>
          <table:table-cell office:value-type="string">
            <text:p>pje2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GABINETE Nº 02 DOS JUÍZES DA CORTE</text:p>
          </table:table-cell>
          <table:table-cell office:value-type="string">
            <text:p>24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TICIANA MARIA DELGADO NOBR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6-76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8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125-40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09/12/2021</text:p>
          </table:table-cell>
          <table:table-cell office:value-type="string">
            <text:p>01/01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9-31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13/12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30-16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9/12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29">
            <text:p>43729</text:p>
          </table:table-cell>
          <table:table-cell office:value-type="string">
            <text:p>0000517-64.2016.6.20.000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 ª ZONA ELEITORAL</text:p>
          </table:table-cell>
          <table:table-cell office:value-type="string">
            <text:p>26/10/2016</text:p>
          </table:table-cell>
          <table:table-cell office:value-type="string">
            <text:p>01/01/2023</text:p>
          </table:table-cell>
          <table:table-cell/>
          <table:table-cell office:value-type="string">
            <text:p>JOSE HERVAL SAMPAIO JUNIOR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619-09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3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666-80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14-39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16-09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20-46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25-68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40-37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649-12.2016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0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654-34.2016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0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52-51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68-05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8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78-49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81-04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85-41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92-33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208-69.2016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0/12/2016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6-11.2017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0/02/2017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40-27.2017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8/09/2017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55-93.2017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7/11/2017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12-55.2018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14/03/2018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34-83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1/04/2018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42-1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6/04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43-0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6/04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2-10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5/05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38-88.2018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18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35-7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4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36-6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4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46-11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48-78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49-63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50-48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54-8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56-5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58-2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60-9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61-77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62-6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65-17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67-8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70-3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73-91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74-76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75-61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76-46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88-60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7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89-4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7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91-1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7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93-8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7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95-5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7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42-28.2018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7/12/2018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01-4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6 ª ZONA ELEITORAL</text:p>
          </table:table-cell>
          <table:table-cell office:value-type="string">
            <text:p>13/02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02-31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6 ª ZONA ELEITORAL</text:p>
          </table:table-cell>
          <table:table-cell office:value-type="string">
            <text:p>13/02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2-03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02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3-85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02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5-64.2019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8/02/2019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6-49.2019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8/02/2019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38-86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4/2019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39-71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4/2019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14-17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6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1-27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2-12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5-64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6-49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7-34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8-19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9-04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42-56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44-26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48-63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49-48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50-33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53-85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56-40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61-62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65-02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66-84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000096-28.2019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12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19-39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4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000130-03.2019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1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1-09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8/07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6-31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9/08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32-38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01-10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3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1-3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04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16-4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17-2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18-1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19-9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6-2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1-5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6-5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7-3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0-9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30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20-7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1/04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22-4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8/05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97-86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5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03-93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7/05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24-7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6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3-8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4-6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7-2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069-77.2020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6 ª ZONA ELEITORAL</text:p>
          </table:table-cell>
          <table:table-cell office:value-type="string">
            <text:p>09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1-3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37-03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9 ª ZONA ELEITORAL</text:p>
          </table:table-cell>
          <table:table-cell office:value-type="string">
            <text:p>06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38-0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19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59-9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2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60-7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2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61-6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2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65-0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2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06-93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288-6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0-7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1-6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2-4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3-3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4-1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5-0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6-8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7-7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0-2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2-9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4-6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5-4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6-3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7-1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8-0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9-8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0-7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1-5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2-4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3-2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4-1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5-9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14-6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6-7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7-6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8-4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72-8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9-3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22-4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2-8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3-6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4-5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6-2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7-0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8-9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9-7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74-5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0-6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1-4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2-3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369-87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3-1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4-9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5-8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6-6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8-3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9-2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0-0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1-9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2-7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3-6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4-4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5-3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6-1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7-9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8-8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9-6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1-3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2-2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3-0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4-8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7-4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9-1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0-9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4-3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5-2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6-0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8-7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9-5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0-4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4-8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343-9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5-6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331-65.2020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6-5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372-4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9-0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0-8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1-7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2-5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3-4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5-1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6-9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7-7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8-6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9-4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1-1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75-4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45-8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3-8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4-7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5-5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403-6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48-39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251-59.2020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6-4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77-1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7-2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1-5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5-8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6-7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7-5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8-4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9-2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94-5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96-2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0-5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8-1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1-4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6-6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7-4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8-3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9-1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0-0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1-8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2-7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4-4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6-1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0-7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3-3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4-1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57-0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372-4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9-6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381-0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383-7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175-72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1-3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2-1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176-57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3-0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5-7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6-5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7-4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410-44.2020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8-2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0-9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1-7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2-6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4-3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7-8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6-8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7-7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9-4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418-31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0-2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9-5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4-6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0-3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5-4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6-3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7-1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1-2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8-0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9-8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2-0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0-6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94-5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3-2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4-0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5-9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6-7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5-6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436-5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6-4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7-3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7-6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9-9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8-4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2-5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3-3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4-2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5-0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7-7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9-4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9-3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98-9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99-7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56-1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62-9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1-4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64-6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57-9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68-0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2-3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69-8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74-1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0-1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2-8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4-5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6-2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7-1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4-0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8-9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9-8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92-3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5-85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2-8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3-6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93-2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5-3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6-2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98-4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6-7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7-55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7-0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03-6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8-9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06-1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9-7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08-8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0-6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09-7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0-5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1-4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2-3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3-1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2-2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4-9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5-8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3-1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4-9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6-6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5-7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7-5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7-4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8-3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9-1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8-3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20-0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22-7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23-5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76-13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28-7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0-0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31-3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1-8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35-6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36-5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38-2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0-9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4-3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5-1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6-9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7-8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8-6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9-5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0-3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1-2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2-0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3-9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85-72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4-7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5-6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6-4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8-1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13-1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0-8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15-7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17-4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1-61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2-7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0-1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1-9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2-77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490-18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3-5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4-4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5-2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6-1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2-5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94-34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95-19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3-6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56-4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74-3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3-3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4-2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5-0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6-8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7-7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8-5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9-4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0-2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1-1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2-9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3-8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4-6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5-5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6-3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7-2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8-0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9-8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0-7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02-11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1-5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7-9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2-4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85-6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8-8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3-2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7-0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8-84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9-6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4-1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0-5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1-3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0-54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3-0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3-31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4-16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5-98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6-83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7-68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91-7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92-8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94-5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5-7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97-1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95-1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06-48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99-5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6-61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0-6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01-2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4-0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7-4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3-0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6-7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4-8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7-5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5-7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7-4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369-54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8-2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9-1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20-53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0-9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1-8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2-6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9-2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8-31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04-7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15-3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16-1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72-9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0-5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07-33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1-4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09-03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3-1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15-0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19-4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27-45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16-8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21-1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5-7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6-6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33-5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7-4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35-2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8-3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0-0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1-8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2-6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3-5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5-2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4-3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6-0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24-69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7-9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8-7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385-08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42-1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43-9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6-0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9-1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48-2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0-9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2-6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395-52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39-59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4-3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30-9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7-8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9-5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0-3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7-8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2-0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3-8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4-7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32-6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5-5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6-4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7-2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8-1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34-3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35-2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9-9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1-6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32-46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2-5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3-3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31-5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4-2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5-0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33-2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6-8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7-7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84-1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8-5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38-75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564-62.2020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48-21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41-3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45-67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46-5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39-3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50-8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89-8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54-2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8-7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61-21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93-2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7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94-1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7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803-7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3/11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81-11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7/11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54-0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02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3-2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09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4-11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11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805-4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1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5-9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11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6-7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1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63-66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15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37-15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15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69-6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31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7-6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31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814-0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31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815-8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31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02-60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12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02-14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13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34-29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5-4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35-14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36-64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37-49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36-9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36-35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38-34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45-1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39-19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37-8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38-6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49-4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51-1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39-5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0-3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1-86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1-2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2-0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2-71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8-9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3-8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40-08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4-7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44-12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55-5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1-5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37-71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8-33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1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38-56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2-3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4-79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5-5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5-64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39-41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6-4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7-2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8-1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0-57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4-41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5-26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5-8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9-9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7-5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0-8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42-93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1-6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16-13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42-75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8-43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8-78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52-5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56-26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7-49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9-63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50-48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58-9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2-5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9-2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52-18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61-48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3-3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4-2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53-03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5-0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6-8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8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8-6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0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53-92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12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54-77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13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55-62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13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01-24.2019.6.20.001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1 ª ZONA ELEITORAL</text:p>
          </table:table-cell>
          <table:table-cell office:value-type="string">
            <text:p>18/01/2019</text:p>
          </table:table-cell>
          <table:table-cell office:value-type="string">
            <text:p>01/01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06-46.2019.6.20.001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1 ª ZONA ELEITORAL</text:p>
          </table:table-cell>
          <table:table-cell office:value-type="string">
            <text:p>17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42-76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52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0-4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8-3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3 ª ZONA ELEITORAL</text:p>
          </table:table-cell>
          <table:table-cell office:value-type="string">
            <text:p>22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225-58.2020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6 ª ZONA ELEITORAL</text:p>
          </table:table-cell>
          <table:table-cell office:value-type="string">
            <text:p>29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206-22.2020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26 ª ZONA ELEITORAL</text:p>
          </table:table-cell>
          <table:table-cell office:value-type="string">
            <text:p>1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16-3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54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07-9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5 ª ZONA ELEITORAL</text:p>
          </table:table-cell>
          <table:table-cell office:value-type="string">
            <text:p>14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10-5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5 ª ZONA ELEITORAL</text:p>
          </table:table-cell>
          <table:table-cell office:value-type="string">
            <text:p>14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8-77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9 ª ZONA ELEITORAL</text:p>
          </table:table-cell>
          <table:table-cell office:value-type="string">
            <text:p>0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4-6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2-39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29">
            <text:p>43729</text:p>
          </table:table-cell>
          <table:table-cell office:value-type="string">
            <text:p>0600131-09.2021.6.20.000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6 ª ZONA ELEITORAL</text:p>
          </table:table-cell>
          <table:table-cell office:value-type="string">
            <text:p>09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E HERVAL SAMPAIO JUNIO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38-2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62 ª ZONA ELEITORAL</text:p>
          </table:table-cell>
          <table:table-cell office:value-type="string">
            <text:p>23/12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07-65.2018.6.20.001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11 ª ZONA ELEITORAL</text:p>
          </table:table-cell>
          <table:table-cell office:value-type="string">
            <text:p>16/01/2018</text:p>
          </table:table-cell>
          <table:table-cell office:value-type="string">
            <text:p>01/01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7-1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38-11.2020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29 ª ZONA ELEITORAL</text:p>
          </table:table-cell>
          <table:table-cell office:value-type="string">
            <text:p>11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63-4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2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64-31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2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71-2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10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08-8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15 ª ZONA ELEITORAL</text:p>
          </table:table-cell>
          <table:table-cell office:value-type="string">
            <text:p>14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09-6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15 ª ZONA ELEITORAL</text:p>
          </table:table-cell>
          <table:table-cell office:value-type="string">
            <text:p>14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39-36.2021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69 ª ZONA ELEITORAL</text:p>
          </table:table-cell>
          <table:table-cell office:value-type="string">
            <text:p>08/03/2021</text:p>
          </table:table-cell>
          <table:table-cell office:value-type="string">
            <text:p>01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59-81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1 ª ZONA ELEITORAL</text:p>
          </table:table-cell>
          <table:table-cell office:value-type="string">
            <text:p>07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60-66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1 ª ZONA ELEITORAL</text:p>
          </table:table-cell>
          <table:table-cell office:value-type="string">
            <text:p>07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0-83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2-53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4-23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0-72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3 ª ZONA ELEITORAL</text:p>
          </table:table-cell>
          <table:table-cell office:value-type="string">
            <text:p>2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1-5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3 ª ZONA ELEITORAL</text:p>
          </table:table-cell>
          <table:table-cell office:value-type="string">
            <text:p>2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1-10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2-9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5-4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6-3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7-1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8-0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9-8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0-69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1-5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3-2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4-09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33-0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62 ª ZONA ELEITORAL</text:p>
          </table:table-cell>
          <table:table-cell office:value-type="string">
            <text:p>25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33-95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32 ª ZONA ELEITORAL</text:p>
          </table:table-cell>
          <table:table-cell office:value-type="string">
            <text:p>08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34-80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32 ª ZONA ELEITORAL</text:p>
          </table:table-cell>
          <table:table-cell office:value-type="string">
            <text:p>08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45-98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68 ª ZONA ELEITORAL</text:p>
          </table:table-cell>
          <table:table-cell office:value-type="string">
            <text:p>09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46-83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68 ª ZONA ELEITORAL</text:p>
          </table:table-cell>
          <table:table-cell office:value-type="string">
            <text:p>09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225-69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1 ª ZONA ELEITORAL</text:p>
          </table:table-cell>
          <table:table-cell office:value-type="string">
            <text:p>02/12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7-61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08/12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8-98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0">
            <text:p>12630</text:p>
          </table:table-cell>
          <table:table-cell office:value-type="string">
            <text:p>RepEsp</text:p>
          </table:table-cell>
          <table:table-cell office:value-type="string">
            <text:p>18 ª ZONA ELEITORAL</text:p>
          </table:table-cell>
          <table:table-cell office:value-type="string">
            <text:p>01/03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38-10.2013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41">
            <text:p>11541</text:p>
          </table:table-cell>
          <table:table-cell office:value-type="string">
            <text:p>Rp</text:p>
          </table:table-cell>
          <table:table-cell office:value-type="string">
            <text:p>13 ª ZONA ELEITORAL</text:p>
          </table:table-cell>
          <table:table-cell office:value-type="string">
            <text:p>05/06/2013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2-71.2017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41">
            <text:p>11541</text:p>
          </table:table-cell>
          <table:table-cell office:value-type="string">
            <text:p>Rp</text:p>
          </table:table-cell>
          <table:table-cell office:value-type="string">
            <text:p>13 ª ZONA ELEITORAL</text:p>
          </table:table-cell>
          <table:table-cell office:value-type="string">
            <text:p>24/01/2017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3-36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41">
            <text:p>11541</text:p>
          </table:table-cell>
          <table:table-cell office:value-type="string">
            <text:p>Rp</text:p>
          </table:table-cell>
          <table:table-cell office:value-type="string">
            <text:p>13 ª ZONA ELEITORAL</text:p>
          </table:table-cell>
          <table:table-cell office:value-type="string">
            <text:p>05/12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8-07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41">
            <text:p>11541</text:p>
          </table:table-cell>
          <table:table-cell office:value-type="string">
            <text:p>Rp</text:p>
          </table:table-cell>
          <table:table-cell office:value-type="string">
            <text:p>1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41-0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34">
            <text:p>12134</text:p>
          </table:table-cell>
          <table:table-cell office:value-type="string">
            <text:p>TutCautAnt</text:p>
          </table:table-cell>
          <table:table-cell office:value-type="string">
            <text:p>54 ª ZONA ELEITORAL</text:p>
          </table:table-cell>
          <table:table-cell office:value-type="string">
            <text:p>28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52-31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34">
            <text:p>12134</text:p>
          </table:table-cell>
          <table:table-cell office:value-type="string">
            <text:p>TutCautAnt</text:p>
          </table:table-cell>
          <table:table-cell office:value-type="string">
            <text:p>54 ª ZONA ELEITORAL</text:p>
          </table:table-cell>
          <table:table-cell office:value-type="string">
            <text:p>06/11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number="urn:oasis:names:tc:opendocument:xmlns:datastyle:1.0" xmlns:svg="urn:oasis:names:tc:opendocument:xmlns:svg-compatible:1.0" xmlns:fo="urn:oasis:names:tc:opendocument:xmlns:xsl-fo-compatible:1.0">
  <office:font-face-decls>
    <style:font-face style:name="Arial1" svg:font-family="Arial" style:font-family-generic="swiss"/>
  </office:font-face-decls>
  <office:styles>
    <style:style style:name="Default" style:family="table-cell">
      <style:table-cell-properties style:rotation-align="none"/>
      <style:text-properties style:font-name="Arial1" style:font-name-complex="Arial1"/>
    </style:style>
    <number:number-style style:name="currency-grouped">
      <number:number number:decimal-places="2" number:min-integer-digits="1" number:grouping="true"/>
    </number:number-style>
    <number:number-style style:name="integer-grouped">
      <number:number number:decimal-places="0" number:min-integer-digits="1" number:grouping="true"/>
    </number:number-style>
    <number:date-style style:name="year-to-day-long">
      <number:year number:style="long"/>
      <number:text>-</number:text>
      <number:month number:style="long"/>
      <number:text>-</number:text>
      <number:day number:style="long"/>
    </number:date-style>
  </office:styles>
</office:document-styles>
</file>